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Fira Sans SemiBold" svg:font-family="Fira Sans SemiBold" style:font-family-generic="swiss" style:font-pitch="variable" svg:panose-1="2 11 6 3 5 0 0 2 0 4"/>
    <style:font-face style:name="Fira Sans" svg:font-family="Fira Sans" style:font-family-generic="swiss" style:font-pitch="variable" svg:panose-1="2 11 6 4 2 2 2 2 2 4"/>
    <style:font-face style:name="Fira Sans Medium" svg:font-family="Fira Sans Medium" style:font-family-generic="swiss" style:font-pitch="variable" svg:panose-1="2 11 6 3 5 0 0 2 0 4"/>
    <style:font-face style:name="Yu Mincho" svg:font-family="Yu Mincho" style:font-family-generic="roman" style:font-pitch="variable" svg:panose-1="2 2 4 0 0 0 0 0 0 0"/>
  </office:font-face-decls>
  <office:automatic-styles>
    <text:list-style style:name="LFO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prefix="(" style:num-suffix=")" style:num-list-format-name="NLF2"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text:style-name="WW_CharLFO16LV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prefix="(" style:num-suffix=")" style:num-list-format-name="NLF0" style:num-format="1">
        <style:list-level-properties text:space-before="0.1972in" text:min-label-width="0.1965in" text:list-level-position-and-space-mode="label-alignment">
          <style:list-level-label-alignment text:label-followed-by="listtab" fo:margin-left="0.3937in" fo:text-indent="-0.1965in"/>
        </style:list-level-properties>
      </text:list-level-style-number>
      <text:list-level-style-number text:level="2" style:num-suffix=")" style:num-list-format-name="NLF0" style:num-format="a" style:num-letter-sync="true">
        <style:list-level-properties text:space-before="0.7875in" text:min-label-width="0.4333in" text:list-level-position-and-space-mode="label-alignment">
          <style:list-level-label-alignment text:label-followed-by="listtab" fo:margin-left="1.2208in" fo:text-indent="-0.4333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3">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4">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5">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6">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7">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8">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9">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0">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1">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2">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3">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4">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5">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6">
      <text:list-level-style-number text:level="1" style:num-prefix="(" style:num-suffix=")" style:num-list-format-name="NLF0"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7">
      <text:list-level-style-number text:level="1" style:num-prefix="(" style:num-suffix=")" style:num-list-format-name="NLF0"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8">
      <text:list-level-style-number text:level="1" style:num-prefix="(" style:num-suffix=")" style:num-list-format-name="NLF0"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9">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P1" style:parent-style-name="Standard" style:master-page-name="MP0" style:family="paragraph">
      <style:paragraph-properties fo:break-before="page" fo:text-align="center" fo:margin-bottom="0.0277in"/>
      <style:text-properties style:font-name="Fira Sans SemiBold" fo:font-size="14pt" style:font-size-asian="14pt" style:font-size-complex="14pt"/>
    </style:style>
    <style:style style:name="P3" style:parent-style-name="Standard" style:family="paragraph">
      <style:paragraph-properties fo:text-align="center" fo:margin-bottom="0.0277in"/>
      <style:text-properties style:font-name="Fira Sans SemiBold" fo:font-size="14pt" style:font-size-asian="14pt" style:font-size-complex="14pt"/>
    </style:style>
    <style:style style:name="P4" style:parent-style-name="Standard" style:family="paragraph">
      <style:paragraph-properties fo:margin-bottom="0.0416in" fo:line-height="100%"/>
      <style:text-properties style:font-name="Fira Sans"/>
    </style:style>
    <style:style style:name="P5" style:parent-style-name="Standard" style:family="paragraph">
      <style:paragraph-properties fo:text-align="center" fo:margin-bottom="0.0416in" fo:line-height="100%"/>
      <style:text-properties style:font-name="Fira Sans Medium" fo:font-size="12pt" style:font-size-asian="12pt" style:font-size-complex="12pt"/>
    </style:style>
    <style:style style:name="P6" style:parent-style-name="Standard" style:family="paragraph">
      <style:paragraph-properties fo:text-align="center" fo:margin-bottom="0.0416in" fo:line-height="100%"/>
      <style:text-properties style:font-name="Fira Sans" fo:font-weight="bold" style:font-weight-asian="bold"/>
    </style:style>
    <style:style style:name="P7" style:parent-style-name="Listenabsatz" style:family="paragraph">
      <style:paragraph-properties fo:margin-bottom="0.0416in" fo:line-height="100%"/>
      <style:text-properties style:font-name="Fira Sans"/>
    </style:style>
    <style:style style:name="P8" style:parent-style-name="Listenabsatz" style:family="paragraph">
      <style:paragraph-properties fo:margin-bottom="0.0416in" fo:line-height="100%"/>
      <style:text-properties style:font-name="Fira Sans"/>
    </style:style>
    <style:style style:name="P9" style:parent-style-name="Listenabsatz" style:family="paragraph">
      <style:paragraph-properties fo:margin-bottom="0.0416in" fo:line-height="100%" fo:margin-left="0.25in" fo:text-indent="-0.25in">
        <style:tab-stops/>
      </style:paragraph-properties>
      <style:text-properties style:font-name="Fira Sans" fo:font-style="italic" style:font-style-asian="italic" style:font-style-complex="italic"/>
    </style:style>
    <style:style style:name="P10" style:parent-style-name="Listenabsatz" style:family="paragraph">
      <style:paragraph-properties fo:margin-bottom="0.0416in" fo:line-height="100%" fo:margin-left="0.25in" fo:text-indent="-0.25in">
        <style:tab-stops/>
      </style:paragraph-properties>
      <style:text-properties style:font-name="Fira Sans"/>
    </style:style>
    <style:style style:name="P11" style:parent-style-name="Listenabsatz" style:family="paragraph">
      <style:paragraph-properties fo:margin-bottom="0.0416in" fo:line-height="100%"/>
      <style:text-properties style:font-name="Fira Sans"/>
    </style:style>
    <style:style style:name="P12" style:parent-style-name="Standard" style:family="paragraph">
      <style:paragraph-properties fo:margin-bottom="0.0416in" fo:line-height="100%"/>
      <style:text-properties style:font-name="Fira Sans"/>
    </style:style>
    <style:style style:name="P13" style:parent-style-name="Standard" style:family="paragraph">
      <style:paragraph-properties fo:text-align="center" fo:margin-bottom="0.0416in" fo:line-height="100%"/>
      <style:text-properties style:font-name="Fira Sans Medium" fo:font-size="12pt" style:font-size-asian="12pt" style:font-size-complex="12pt"/>
    </style:style>
    <style:style style:name="P14"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15" style:parent-style-name="Listenabsatz" style:family="paragraph">
      <style:paragraph-properties fo:margin-bottom="0.0416in" fo:line-height="100%"/>
      <style:text-properties style:font-name="Fira Sans"/>
    </style:style>
    <style:style style:name="P16" style:parent-style-name="Listenabsatz" style:family="paragraph">
      <style:paragraph-properties fo:margin-bottom="0.0416in" fo:line-height="100%"/>
      <style:text-properties style:font-name="Fira Sans"/>
    </style:style>
    <style:style style:name="P17" style:parent-style-name="Listenabsatz" style:family="paragraph">
      <style:paragraph-properties fo:margin-bottom="0.0416in" fo:line-height="100%"/>
      <style:text-properties style:font-name="Fira Sans"/>
    </style:style>
    <style:style style:name="P18" style:parent-style-name="Listenabsatz" style:family="paragraph">
      <style:paragraph-properties fo:margin-bottom="0.0416in" fo:line-height="100%"/>
      <style:text-properties style:font-name="Fira Sans"/>
    </style:style>
    <style:style style:name="P19" style:parent-style-name="Standard" style:family="paragraph">
      <style:paragraph-properties fo:margin-bottom="0.0416in" fo:line-height="100%"/>
      <style:text-properties style:font-name="Fira Sans" fo:font-size="12pt" style:font-size-asian="12pt" style:font-size-complex="12pt"/>
    </style:style>
    <style:style style:name="P20" style:parent-style-name="Standard" style:family="paragraph">
      <style:paragraph-properties fo:text-align="center" fo:margin-bottom="0.0416in" fo:line-height="100%"/>
      <style:text-properties style:font-name="Fira Sans SemiBold" fo:font-size="12pt" style:font-size-asian="12pt" style:font-size-complex="12pt"/>
    </style:style>
    <style:style style:name="P21" style:parent-style-name="Standard" style:family="paragraph">
      <style:paragraph-properties fo:margin-bottom="0.0416in" fo:line-height="100%"/>
      <style:text-properties style:font-name="Fira Sans SemiBold" fo:font-size="12pt" style:font-size-asian="12pt" style:font-size-complex="12pt"/>
    </style:style>
    <style:style style:name="P22" style:parent-style-name="Listenabsatz" style:family="paragraph">
      <style:paragraph-properties fo:margin-bottom="0.0416in" fo:line-height="100%"/>
      <style:text-properties style:font-name="Fira Sans"/>
    </style:style>
    <style:style style:name="P23" style:parent-style-name="Listenabsatz" style:family="paragraph">
      <style:paragraph-properties fo:margin-bottom="0.0416in" fo:line-height="100%"/>
      <style:text-properties style:font-name="Fira Sans"/>
    </style:style>
    <style:style style:name="P24" style:parent-style-name="Listenabsatz" style:family="paragraph">
      <style:paragraph-properties fo:margin-bottom="0.0416in" fo:line-height="100%"/>
      <style:text-properties style:font-name="Fira Sans"/>
    </style:style>
    <style:style style:name="P25" style:parent-style-name="Listenabsatz" style:family="paragraph">
      <style:paragraph-properties fo:margin-bottom="0.0416in" fo:line-height="100%"/>
      <style:text-properties style:font-name="Fira Sans"/>
    </style:style>
    <style:style style:name="P26" style:parent-style-name="Listenabsatz" style:family="paragraph">
      <style:paragraph-properties fo:margin-bottom="0.0416in" fo:line-height="100%"/>
      <style:text-properties style:font-name="Fira Sans"/>
    </style:style>
    <style:style style:name="P27" style:parent-style-name="Listenabsatz" style:family="paragraph">
      <style:paragraph-properties fo:margin-bottom="0.0416in" fo:line-height="100%"/>
      <style:text-properties style:font-name="Fira Sans"/>
    </style:style>
    <style:style style:name="P28" style:parent-style-name="Listenabsatz" style:family="paragraph">
      <style:paragraph-properties fo:margin-bottom="0.0416in" fo:line-height="100%"/>
      <style:text-properties style:font-name="Fira Sans"/>
    </style:style>
    <style:style style:name="P29" style:parent-style-name="Listenabsatz" style:family="paragraph">
      <style:paragraph-properties fo:margin-bottom="0.0416in" fo:line-height="100%"/>
      <style:text-properties style:font-name="Fira Sans"/>
    </style:style>
    <style:style style:name="P30" style:parent-style-name="Listenabsatz" style:family="paragraph">
      <style:paragraph-properties fo:margin-bottom="0.0416in" fo:line-height="100%"/>
      <style:text-properties style:font-name="Fira Sans"/>
    </style:style>
    <style:style style:name="P31" style:parent-style-name="Listenabsatz" style:family="paragraph">
      <style:paragraph-properties fo:margin-bottom="0.0416in" fo:line-height="100%"/>
      <style:text-properties style:font-name="Fira Sans"/>
    </style:style>
    <style:style style:name="P32" style:parent-style-name="Listenabsatz" style:family="paragraph">
      <style:paragraph-properties fo:margin-bottom="0.0416in" fo:line-height="100%"/>
    </style:style>
    <style:style style:name="T33" style:parent-style-name="Absatz-Standardschriftart" style:family="text">
      <style:text-properties style:font-name="Fira Sans"/>
    </style:style>
    <style:style style:name="T34" style:parent-style-name="Absatz-Standardschriftart" style:family="text">
      <style:text-properties style:font-name="Fira Sans"/>
    </style:style>
    <style:style style:name="T35" style:parent-style-name="Absatz-Standardschriftart" style:family="text">
      <style:text-properties style:font-name="Fira Sans"/>
    </style:style>
    <style:style style:name="P36" style:parent-style-name="Standard" style:family="paragraph">
      <style:paragraph-properties fo:margin-bottom="0.0416in" fo:line-height="100%"/>
      <style:text-properties style:font-name="Fira Sans" fo:font-size="12pt" style:font-size-asian="12pt" style:font-size-complex="12pt"/>
    </style:style>
    <style:style style:name="P37"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38"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39" style:parent-style-name="Listenabsatz" style:family="paragraph">
      <style:paragraph-properties fo:margin-bottom="0.0416in" fo:line-height="100%"/>
      <style:text-properties style:font-name="Fira Sans"/>
    </style:style>
    <style:style style:name="P40" style:parent-style-name="Listenabsatz" style:family="paragraph">
      <style:paragraph-properties fo:margin-bottom="0.0416in" fo:line-height="100%"/>
      <style:text-properties style:font-name="Fira Sans"/>
    </style:style>
    <style:style style:name="P41" style:parent-style-name="Listenabsatz" style:family="paragraph">
      <style:paragraph-properties fo:margin-bottom="0.0416in" fo:line-height="100%"/>
      <style:text-properties style:font-name="Fira Sans"/>
    </style:style>
    <style:style style:name="P42" style:parent-style-name="Listenabsatz" style:family="paragraph">
      <style:paragraph-properties fo:margin-bottom="0.0416in" fo:line-height="100%"/>
      <style:text-properties style:font-name="Fira Sans"/>
    </style:style>
    <style:style style:name="P43" style:parent-style-name="Listenabsatz" style:family="paragraph">
      <style:paragraph-properties fo:margin-bottom="0.0416in" fo:line-height="100%"/>
      <style:text-properties style:font-name="Fira Sans"/>
    </style:style>
    <style:style style:name="P44" style:parent-style-name="Standard" style:family="paragraph">
      <style:paragraph-properties fo:margin-bottom="0.0416in" fo:line-height="100%"/>
      <style:text-properties style:font-name="Fira Sans" fo:font-size="12pt" style:font-size-asian="12pt" style:font-size-complex="12pt"/>
    </style:style>
    <style:style style:name="P45" style:parent-style-name="Standard" style:family="paragraph">
      <style:paragraph-properties fo:text-align="center" fo:margin-bottom="0.0416in" fo:line-height="100%"/>
      <style:text-properties style:font-name="Fira Sans Medium" fo:font-size="12pt" style:font-size-asian="12pt" style:font-size-complex="12pt"/>
    </style:style>
    <style:style style:name="P46"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47" style:parent-style-name="Listenabsatz" style:family="paragraph">
      <style:paragraph-properties fo:margin-bottom="0.0416in" fo:line-height="100%"/>
      <style:text-properties style:font-name="Fira Sans"/>
    </style:style>
    <style:style style:name="P48" style:parent-style-name="Listenabsatz" style:family="paragraph">
      <style:paragraph-properties fo:margin-bottom="0.0416in" fo:line-height="100%"/>
      <style:text-properties style:font-name="Fira Sans"/>
    </style:style>
    <style:style style:name="P49" style:parent-style-name="Listenabsatz" style:family="paragraph">
      <style:paragraph-properties fo:margin-bottom="0.0416in" fo:line-height="100%"/>
      <style:text-properties style:font-name="Fira Sans"/>
    </style:style>
    <style:style style:name="P50" style:parent-style-name="Listenabsatz" style:family="paragraph">
      <style:paragraph-properties fo:margin-bottom="0.0416in" fo:line-height="100%"/>
      <style:text-properties style:font-name="Fira Sans"/>
    </style:style>
    <style:style style:name="P51" style:parent-style-name="Listenabsatz" style:family="paragraph">
      <style:paragraph-properties fo:margin-bottom="0.0416in" fo:line-height="100%"/>
      <style:text-properties style:font-name="Fira Sans"/>
    </style:style>
    <style:style style:name="P52" style:parent-style-name="Listenabsatz" style:family="paragraph">
      <style:paragraph-properties fo:margin-bottom="0.0416in" fo:line-height="100%"/>
      <style:text-properties style:font-name="Fira Sans"/>
    </style:style>
    <style:style style:name="P53" style:parent-style-name="Standard" style:family="paragraph">
      <style:paragraph-properties fo:margin-bottom="0.0416in" fo:line-height="100%"/>
      <style:text-properties style:font-name="Fira Sans" fo:font-size="12pt" style:font-size-asian="12pt" style:font-size-complex="12pt"/>
    </style:style>
    <style:style style:name="P54" style:parent-style-name="Standard" style:family="paragraph">
      <style:paragraph-properties fo:margin-bottom="0.0416in" fo:line-height="100%"/>
      <style:text-properties style:font-name="Fira Sans" fo:font-size="12pt" style:font-size-asian="12pt" style:font-size-complex="12pt"/>
    </style:style>
    <style:style style:name="P55"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56"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57" style:parent-style-name="Listenabsatz" style:family="paragraph">
      <style:paragraph-properties fo:margin-bottom="0.0416in" fo:line-height="100%"/>
      <style:text-properties style:font-name="Fira Sans"/>
    </style:style>
    <style:style style:name="P58" style:parent-style-name="Listenabsatz" style:family="paragraph">
      <style:paragraph-properties fo:margin-bottom="0.0416in" fo:line-height="100%"/>
      <style:text-properties style:font-name="Fira Sans"/>
    </style:style>
    <style:style style:name="P59" style:parent-style-name="Listenabsatz" style:family="paragraph">
      <style:paragraph-properties fo:margin-bottom="0.0416in" fo:line-height="100%"/>
      <style:text-properties style:font-name="Fira Sans"/>
    </style:style>
    <style:style style:name="P60" style:parent-style-name="Listenabsatz" style:family="paragraph">
      <style:paragraph-properties fo:margin-bottom="0.0416in" fo:line-height="100%"/>
      <style:text-properties style:font-name="Fira Sans"/>
    </style:style>
    <style:style style:name="P61" style:parent-style-name="Listenabsatz" style:family="paragraph">
      <style:paragraph-properties fo:margin-bottom="0.0416in" fo:line-height="100%"/>
      <style:text-properties style:font-name="Fira Sans"/>
    </style:style>
    <style:style style:name="P62" style:parent-style-name="Listenabsatz" style:family="paragraph">
      <style:paragraph-properties fo:margin-bottom="0.0416in" fo:line-height="100%"/>
      <style:text-properties style:font-name="Fira Sans"/>
    </style:style>
    <style:style style:name="P63" style:parent-style-name="Listenabsatz" style:family="paragraph">
      <style:paragraph-properties fo:margin-bottom="0.0416in" fo:line-height="100%"/>
      <style:text-properties style:font-name="Fira Sans"/>
    </style:style>
    <style:style style:name="P64" style:parent-style-name="Listenabsatz" style:family="paragraph">
      <style:paragraph-properties fo:margin-bottom="0.0416in" fo:line-height="100%"/>
      <style:text-properties style:font-name="Fira Sans"/>
    </style:style>
    <style:style style:name="P65" style:parent-style-name="Listenabsatz" style:family="paragraph">
      <style:paragraph-properties fo:margin-bottom="0.0416in" fo:line-height="100%"/>
      <style:text-properties style:font-name="Fira Sans"/>
    </style:style>
    <style:style style:name="P66" style:parent-style-name="Standard" style:family="paragraph">
      <style:paragraph-properties fo:margin-bottom="0.0416in" fo:line-height="100%"/>
      <style:text-properties style:font-name="Fira Sans" fo:font-size="12pt" style:font-size-asian="12pt" style:font-size-complex="12pt"/>
    </style:style>
    <style:style style:name="P67" style:parent-style-name="Standard" style:family="paragraph">
      <style:paragraph-properties fo:margin-bottom="0.0416in" fo:line-height="100%"/>
      <style:text-properties style:font-name="Fira Sans" fo:font-size="12pt" style:font-size-asian="12pt" style:font-size-complex="12pt"/>
    </style:style>
    <style:style style:name="P68"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69"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70" style:parent-style-name="Listenabsatz" style:family="paragraph">
      <style:paragraph-properties fo:margin-bottom="0.0416in" fo:line-height="100%"/>
      <style:text-properties style:font-name="Fira Sans"/>
    </style:style>
    <style:style style:name="P71" style:parent-style-name="Listenabsatz" style:family="paragraph">
      <style:paragraph-properties fo:margin-bottom="0.0416in" fo:line-height="100%"/>
      <style:text-properties style:font-name="Fira Sans"/>
    </style:style>
    <style:style style:name="P72" style:parent-style-name="Listenabsatz" style:family="paragraph">
      <style:paragraph-properties fo:margin-bottom="0.0416in" fo:line-height="100%"/>
      <style:text-properties style:font-name="Fira Sans"/>
    </style:style>
    <style:style style:name="P73" style:parent-style-name="Listenabsatz" style:family="paragraph">
      <style:paragraph-properties fo:margin-bottom="0.0416in" fo:line-height="100%"/>
      <style:text-properties style:font-name="Fira Sans"/>
    </style:style>
    <style:style style:name="P74" style:parent-style-name="Listenabsatz" style:family="paragraph">
      <style:paragraph-properties fo:margin-bottom="0.0416in" fo:line-height="100%"/>
      <style:text-properties style:font-name="Fira Sans"/>
    </style:style>
    <style:style style:name="P75" style:parent-style-name="Listenabsatz" style:family="paragraph">
      <style:paragraph-properties fo:margin-bottom="0.0416in" fo:line-height="100%"/>
      <style:text-properties style:font-name="Fira Sans"/>
    </style:style>
    <style:style style:name="P76" style:parent-style-name="Listenabsatz" style:family="paragraph">
      <style:paragraph-properties fo:margin-bottom="0.0416in" fo:line-height="100%"/>
      <style:text-properties style:font-name="Fira Sans"/>
    </style:style>
    <style:style style:name="P77" style:parent-style-name="Listenabsatz" style:family="paragraph">
      <style:paragraph-properties fo:margin-bottom="0.0416in" fo:line-height="100%"/>
      <style:text-properties style:font-name="Fira Sans"/>
    </style:style>
    <style:style style:name="P78" style:parent-style-name="Listenabsatz" style:family="paragraph">
      <style:paragraph-properties fo:margin-bottom="0.0416in" fo:line-height="100%"/>
      <style:text-properties style:font-name="Fira Sans"/>
    </style:style>
    <style:style style:name="P79" style:parent-style-name="Listenabsatz" style:family="paragraph">
      <style:paragraph-properties fo:margin-bottom="0.0416in" fo:line-height="100%"/>
      <style:text-properties style:font-name="Fira Sans"/>
    </style:style>
    <style:style style:name="P80" style:parent-style-name="Standard" style:family="paragraph">
      <style:paragraph-properties fo:margin-bottom="0.0416in" fo:line-height="100%"/>
      <style:text-properties style:font-name="Fira Sans" fo:font-size="12pt" style:font-size-asian="12pt" style:font-size-complex="12pt"/>
    </style:style>
    <style:style style:name="P81"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82"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83" style:parent-style-name="Listenabsatz" style:family="paragraph">
      <style:paragraph-properties fo:margin-bottom="0.0416in" fo:line-height="100%"/>
      <style:text-properties style:font-name="Fira Sans"/>
    </style:style>
    <style:style style:name="P84" style:parent-style-name="Listenabsatz" style:family="paragraph">
      <style:paragraph-properties fo:margin-bottom="0.0416in" fo:line-height="100%"/>
      <style:text-properties style:font-name="Fira Sans"/>
    </style:style>
    <style:style style:name="P85" style:parent-style-name="Listenabsatz" style:family="paragraph">
      <style:paragraph-properties fo:margin-bottom="0.0416in" fo:line-height="100%"/>
      <style:text-properties style:font-name="Fira Sans"/>
    </style:style>
    <style:style style:name="P86" style:parent-style-name="Listenabsatz" style:family="paragraph">
      <style:paragraph-properties fo:margin-bottom="0.0416in" fo:line-height="100%"/>
      <style:text-properties style:font-name="Fira Sans"/>
    </style:style>
    <style:style style:name="P87" style:parent-style-name="Listenabsatz" style:family="paragraph">
      <style:paragraph-properties fo:margin-bottom="0.0416in" fo:line-height="100%"/>
      <style:text-properties style:font-name="Fira Sans"/>
    </style:style>
    <style:style style:name="P88" style:parent-style-name="Listenabsatz" style:family="paragraph">
      <style:paragraph-properties fo:margin-bottom="0.0416in" fo:line-height="100%"/>
      <style:text-properties style:font-name="Fira Sans"/>
    </style:style>
    <style:style style:name="P89" style:parent-style-name="Listenabsatz" style:family="paragraph">
      <style:paragraph-properties fo:margin-bottom="0.0416in" fo:line-height="100%"/>
      <style:text-properties style:font-name="Fira Sans"/>
    </style:style>
    <style:style style:name="P90" style:parent-style-name="Listenabsatz" style:family="paragraph">
      <style:paragraph-properties fo:margin-bottom="0.0416in" fo:line-height="100%"/>
      <style:text-properties style:font-name="Fira Sans"/>
    </style:style>
    <style:style style:name="P91" style:parent-style-name="Listenabsatz" style:family="paragraph">
      <style:paragraph-properties fo:margin-bottom="0.0416in" fo:line-height="100%"/>
      <style:text-properties style:font-name="Fira Sans"/>
    </style:style>
    <style:style style:name="P92" style:parent-style-name="Listenabsatz" style:family="paragraph">
      <style:paragraph-properties fo:margin-bottom="0.0416in" fo:line-height="100%"/>
      <style:text-properties style:font-name="Fira Sans"/>
    </style:style>
    <style:style style:name="P93" style:parent-style-name="Standard" style:family="paragraph">
      <style:paragraph-properties fo:margin-bottom="0.0416in" fo:line-height="100%"/>
      <style:text-properties style:font-name="Fira Sans" fo:font-size="12pt" style:font-size-asian="12pt" style:font-size-complex="12pt"/>
    </style:style>
    <style:style style:name="P94" style:parent-style-name="Standard" style:family="paragraph">
      <style:paragraph-properties fo:text-align="center" fo:margin-bottom="0.0416in" fo:line-height="100%"/>
      <style:text-properties style:font-name="Fira Sans SemiBold" fo:font-size="12pt" style:font-size-asian="12pt" style:font-size-complex="12pt"/>
    </style:style>
    <style:style style:name="P95"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96" style:parent-style-name="Listenabsatz" style:family="paragraph">
      <style:paragraph-properties fo:margin-bottom="0.0416in" fo:line-height="100%"/>
      <style:text-properties style:font-name="Fira Sans"/>
    </style:style>
    <style:style style:name="P97" style:parent-style-name="Listenabsatz" style:family="paragraph">
      <style:paragraph-properties fo:margin-bottom="0.0416in" fo:line-height="100%"/>
      <style:text-properties style:font-name="Fira Sans"/>
    </style:style>
    <style:style style:name="P98" style:parent-style-name="Listenabsatz" style:family="paragraph">
      <style:paragraph-properties fo:margin-bottom="0.0416in" fo:line-height="100%"/>
      <style:text-properties style:font-name="Fira Sans"/>
    </style:style>
    <style:style style:name="P99" style:parent-style-name="Listenabsatz" style:family="paragraph">
      <style:paragraph-properties fo:margin-bottom="0.0416in" fo:line-height="100%"/>
      <style:text-properties style:font-name="Fira Sans"/>
    </style:style>
    <style:style style:name="P100" style:parent-style-name="Listenabsatz" style:family="paragraph">
      <style:paragraph-properties fo:margin-bottom="0.0416in" fo:line-height="100%"/>
      <style:text-properties style:font-name="Fira Sans"/>
    </style:style>
    <style:style style:name="P101" style:parent-style-name="Listenabsatz" style:family="paragraph">
      <style:paragraph-properties fo:margin-bottom="0.0416in" fo:line-height="100%"/>
      <style:text-properties style:font-name="Fira Sans"/>
    </style:style>
    <style:style style:name="P102" style:parent-style-name="Listenabsatz" style:family="paragraph">
      <style:paragraph-properties fo:margin-bottom="0.0416in" fo:line-height="100%"/>
      <style:text-properties style:font-name="Fira Sans"/>
    </style:style>
    <style:style style:name="P103" style:parent-style-name="Listenabsatz" style:family="paragraph">
      <style:paragraph-properties fo:margin-bottom="0.0416in" fo:line-height="100%"/>
      <style:text-properties style:font-name="Fira Sans"/>
    </style:style>
    <style:style style:name="P104" style:parent-style-name="Listenabsatz" style:family="paragraph">
      <style:paragraph-properties fo:margin-bottom="0.0416in" fo:line-height="100%"/>
      <style:text-properties style:font-name="Fira Sans"/>
    </style:style>
    <style:style style:name="P105" style:parent-style-name="Listenabsatz" style:family="paragraph">
      <style:paragraph-properties fo:margin-bottom="0.0416in" fo:line-height="100%"/>
      <style:text-properties style:font-name="Fira Sans"/>
    </style:style>
    <style:style style:name="P106" style:parent-style-name="Listenabsatz" style:family="paragraph">
      <style:paragraph-properties fo:margin-bottom="0.0416in" fo:line-height="100%"/>
      <style:text-properties style:font-name="Fira Sans"/>
    </style:style>
    <style:style style:name="P107" style:parent-style-name="Standard" style:family="paragraph">
      <style:paragraph-properties fo:margin-bottom="0.0416in"/>
      <style:text-properties style:font-name="Fira Sans" fo:font-size="12pt" style:font-size-asian="12pt" style:font-size-complex="12pt"/>
    </style:style>
    <style:style style:name="P108" style:parent-style-name="Standard" style:family="paragraph">
      <style:paragraph-properties fo:margin-bottom="0.0416in" fo:line-height="100%"/>
      <style:text-properties style:font-name="Fira Sans" fo:font-size="12pt" style:font-size-asian="12pt" style:font-size-complex="12pt"/>
    </style:style>
    <style:style style:name="P109"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110"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111" style:parent-style-name="Listenabsatz" style:family="paragraph">
      <style:paragraph-properties fo:margin-bottom="0.0416in" fo:line-height="100%"/>
      <style:text-properties style:font-name="Fira Sans"/>
    </style:style>
    <style:style style:name="P112" style:parent-style-name="Listenabsatz" style:family="paragraph">
      <style:paragraph-properties fo:margin-bottom="0.0416in" fo:line-height="100%"/>
    </style:style>
    <style:style style:name="T113" style:parent-style-name="Absatz-Standardschriftart" style:family="text">
      <style:text-properties style:font-name="Fira Sans"/>
    </style:style>
    <style:style style:name="T114" style:parent-style-name="Absatz-Standardschriftart" style:family="text">
      <style:text-properties style:font-name="Fira Sans"/>
    </style:style>
    <style:style style:name="T115" style:parent-style-name="Absatz-Standardschriftart" style:family="text">
      <style:text-properties style:font-name="Fira Sans"/>
    </style:style>
    <style:style style:name="T116" style:parent-style-name="Absatz-Standardschriftart" style:family="text">
      <style:text-properties style:font-name="Fira Sans"/>
    </style:style>
    <style:style style:name="T117" style:parent-style-name="Absatz-Standardschriftart" style:family="text">
      <style:text-properties style:font-name="Fira Sans"/>
    </style:style>
    <style:style style:name="T118" style:parent-style-name="Absatz-Standardschriftart" style:family="text">
      <style:text-properties style:font-name="Fira Sans"/>
    </style:style>
    <style:style style:name="T119" style:parent-style-name="Absatz-Standardschriftart" style:family="text">
      <style:text-properties style:font-name="Fira Sans"/>
    </style:style>
    <style:style style:name="T120" style:parent-style-name="Absatz-Standardschriftart" style:family="text">
      <style:text-properties style:font-name="Fira Sans"/>
    </style:style>
    <style:style style:name="T121" style:parent-style-name="Absatz-Standardschriftart" style:family="text">
      <style:text-properties style:font-name="Fira Sans"/>
    </style:style>
    <style:style style:name="T122" style:parent-style-name="Absatz-Standardschriftart" style:family="text">
      <style:text-properties style:font-name="Fira Sans"/>
    </style:style>
    <style:style style:name="T123" style:parent-style-name="Absatz-Standardschriftart" style:family="text">
      <style:text-properties style:font-name="Fira Sans"/>
    </style:style>
    <style:style style:name="T124" style:parent-style-name="Absatz-Standardschriftart" style:family="text">
      <style:text-properties style:font-name="Fira Sans"/>
    </style:style>
    <style:style style:name="T125" style:parent-style-name="Absatz-Standardschriftart" style:family="text">
      <style:text-properties style:font-name="Fira Sans"/>
    </style:style>
    <style:style style:name="T126" style:parent-style-name="Absatz-Standardschriftart" style:family="text">
      <style:text-properties style:font-name="Fira Sans"/>
    </style:style>
    <style:style style:name="T127" style:parent-style-name="Absatz-Standardschriftart" style:family="text">
      <style:text-properties style:font-name="Fira Sans"/>
    </style:style>
    <style:style style:name="P128" style:parent-style-name="Standard" style:family="paragraph">
      <style:paragraph-properties fo:margin-bottom="0.0416in" fo:line-height="100%"/>
      <style:text-properties style:font-name="Fira Sans" fo:font-size="12pt" style:font-size-asian="12pt" style:font-size-complex="12pt"/>
    </style:style>
    <style:style style:name="P129" style:parent-style-name="Standard" style:family="paragraph">
      <style:paragraph-properties fo:text-align="center" fo:margin-bottom="0.0416in" fo:line-height="100%"/>
      <style:text-properties style:font-name="Fira Sans" fo:font-weight="bold" style:font-weight-asian="bold" style:font-weight-complex="bold" fo:font-size="12pt" style:font-size-asian="12pt" style:font-size-complex="12pt"/>
    </style:style>
    <style:style style:name="P130" style:parent-style-name="Standard" style:family="paragraph">
      <style:paragraph-properties fo:text-align="center" fo:margin-bottom="0.0416in" fo:line-height="100%"/>
      <style:text-properties style:font-name="Fira Sans" fo:font-weight="bold" style:font-weight-asian="bold" style:font-weight-complex="bold" fo:font-size="12pt" style:font-size-asian="12pt" style:font-size-complex="12pt"/>
    </style:style>
    <style:style style:name="P131" style:parent-style-name="Listenabsatz" style:family="paragraph">
      <style:paragraph-properties fo:margin-bottom="0.0416in" fo:line-height="100%"/>
      <style:text-properties style:font-name="Fira Sans"/>
    </style:style>
    <style:style style:name="P132" style:parent-style-name="Listenabsatz" style:family="paragraph">
      <style:paragraph-properties fo:margin-bottom="0.0416in" fo:line-height="100%"/>
      <style:text-properties style:font-name="Fira Sans"/>
    </style:style>
    <style:style style:name="P133" style:parent-style-name="Standard" style:family="paragraph">
      <style:paragraph-properties fo:margin-bottom="0.0416in" fo:line-height="100%"/>
      <style:text-properties style:font-name="Fira Sans" fo:font-size="12pt" style:font-size-asian="12pt" style:font-size-complex="12pt"/>
    </style:style>
    <style:style style:name="P134"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135"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136" style:parent-style-name="Standard" style:family="paragraph">
      <style:paragraph-properties fo:margin-bottom="0.0416in" fo:line-height="100%"/>
      <style:text-properties style:font-name="Fira Sans"/>
    </style:style>
    <style:style style:name="P137" style:parent-style-name="Standard" style:family="paragraph">
      <style:paragraph-properties fo:margin-bottom="0.0416in" fo:line-height="100%"/>
      <style:text-properties style:font-name="Fira Sans" fo:font-size="12pt" style:font-size-asian="12pt" style:font-size-complex="12pt"/>
    </style:style>
    <style:style style:name="P138"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139" style:parent-style-name="Standard" style:family="paragraph">
      <style:paragraph-properties fo:margin-bottom="0.0416in" fo:line-height="100%"/>
      <style:text-properties style:font-name="Fira Sans" fo:font-size="12pt" style:font-size-asian="12pt" style:font-size-complex="12pt"/>
    </style:style>
    <style:style style:name="P140" style:parent-style-name="Standard" style:family="paragraph">
      <style:paragraph-properties fo:margin-bottom="0.0416in" fo:line-height="100%"/>
      <style:text-properties style:font-name="Fira Sans"/>
    </style:style>
    <style:style style:name="P141" style:parent-style-name="Standard" style:family="paragraph">
      <style:paragraph-properties fo:margin-bottom="0.0416in" fo:line-height="100%"/>
      <style:text-properties style:font-name="Fira Sans" fo:font-size="12pt" style:font-size-asian="12pt" style:font-size-complex="12pt"/>
    </style:style>
    <style:style style:name="P142" style:parent-style-name="Standard" style:family="paragraph">
      <style:paragraph-properties fo:margin-bottom="0.0416in" fo:line-height="100%"/>
      <style:text-properties style:font-name="Fira Sans" fo:font-size="12pt" style:font-size-asian="12pt" style:font-size-complex="12pt"/>
    </style:style>
    <style:style style:name="P143" style:parent-style-name="Standard" style:family="paragraph">
      <style:paragraph-properties fo:margin-bottom="0.0416in" fo:line-height="100%"/>
      <style:text-properties style:font-name="Fira Sans" fo:font-size="12pt" style:font-size-asian="12pt" style:font-size-complex="12pt"/>
    </style:style>
    <style:style style:name="P144" style:parent-style-name="Standard" style:family="paragraph">
      <style:paragraph-properties fo:margin-bottom="0.0416in" fo:line-height="100%"/>
      <style:text-properties style:font-name="Fira Sans" fo:font-size="12pt" style:font-size-asian="12pt" style:font-size-complex="12pt"/>
    </style:style>
    <style:style style:name="P145" style:parent-style-name="Standard" style:family="paragraph">
      <style:paragraph-properties fo:margin-bottom="0.0416in" fo:line-height="100%"/>
      <style:text-properties style:font-name="Fira Sans" fo:font-size="12pt" style:font-size-asian="12pt" style:font-size-complex="12pt"/>
    </style:style>
    <style:style style:name="P146" style:parent-style-name="Standard" style:family="paragraph">
      <style:paragraph-properties fo:margin-bottom="0.0416in" fo:line-height="100%"/>
      <style:text-properties style:font-name="Fira Sans" fo:font-size="12pt" style:font-size-asian="12pt" style:font-size-complex="12pt"/>
    </style:style>
    <style:style style:name="P147" style:parent-style-name="Standard" style:family="paragraph">
      <style:paragraph-properties fo:margin-bottom="0.0416in" fo:line-height="100%"/>
      <style:text-properties style:font-name="Fira Sans" fo:font-size="12pt" style:font-size-asian="12pt" style:font-size-complex="12pt"/>
    </style:style>
    <style:style style:name="P148" style:parent-style-name="Standard" style:family="paragraph">
      <style:paragraph-properties fo:margin-bottom="0.0416in" fo:line-height="100%"/>
      <style:text-properties style:font-name="Fira Sans" fo:font-size="12pt" style:font-size-asian="12pt" style:font-size-complex="12pt"/>
    </style:style>
    <style:style style:name="P149" style:parent-style-name="Standard" style:family="paragraph">
      <style:text-properties style:font-name="Fira Sans" fo:font-size="12pt" style:font-size-asian="12pt" style:font-size-complex="12pt"/>
    </style:style>
  </office:automatic-styles>
  <office:body>
    <office:text text:use-soft-page-breaks="true">
      <text:p text:style-name="P1">Muster-Geschäftsordnung für<text:s/>die<text:s/>Kinder- und Jugendvertretung</text:p>
      <text:p text:style-name="P3">in einem<text:s/>Kirchenkreis</text:p>
      <text:p text:style-name="P4"/>
      <text:p text:style-name="P5">§<text:s/>1– Auftrag</text:p>
      <text:p text:style-name="P6"/>
      <text:list text:style-name="LFO39" text:continue-numbering="true">
        <text:list-item>
          <text:p text:style-name="P7">Die<text:s/>Evangelische Jugend<text:s/>im Kirchenkreis [Name]<text:s/>beruft sich auf Jesus Christus. Sie glaubt an die befreiende Wirkung des Evangeliums. Evangelische Jugendarbeit<text:s/>ist geprägt von der Wechselbeziehung zwischen dem Evangelium und der alltäglichen Situation der Kinder und Jugendlichen in unserer Gesellschaft.</text:p>
        </text:list-item>
      </text:list>
      <text:p text:style-name="P8"/>
      <text:p text:style-name="P9">Raum für eine Selbstbeschreibung<text:s/><text:line-break/>(z. B.<text:s/>Evangelische Jugendarbeit<text:s/>ist ein offenes Angebot an junge Menschen mit dem Anspruch, Vertrauen auf Gott, gelebten Glauben, Gemeinschaftserfahrungen, Selbstorganisation der Jugend, soziales Engagement, politisches Profil und die Hoffnung auf eine Zukunft in Frieden und Gerechtigkeit zu vermitteln und umzusetzen)</text:p>
      <text:p text:style-name="P10"/>
      <text:list text:style-name="LFO39" text:continue-numbering="true">
        <text:list-item>
          <text:p text:style-name="P11">Evangelische Jugend Musterstadt<text:s/>versteht sich als<text:s/>Kinder- und Jugendvertretung des<text:s/>Evangelischen Kirchenkreises [Name]. In ihr<text:s/>schließen sich junge Menschen zusammen, um ihre Anliegen und Interessen zu vertreten und<text:s/>die Arbeit mit<text:s/>Kindern<text:s/>und Jugendlichen<text:s/>selbst zu organisieren, gemeinschaftlich zu gestalten und mitzuverantworten<text:s/>(Jugendverbandsarbeit i. S. d. § 12 SGB VIII).<text:s/></text:p>
        </text:list-item>
      </text:list>
      <text:p text:style-name="P12"/>
      <text:p text:style-name="P13">§<text:s/>2 Zusammensetzung</text:p>
      <text:p text:style-name="P14"/>
      <text:list text:style-name="LFO23" text:continue-numbering="true">
        <text:list-item>
          <text:p text:style-name="P15">Zur<text:s/>Evangelischen Jugend Musterstadt<text:s/>gehören alle Kinder, Jugendlichen und jungen<text:s/>Volljährigen<text:s/>im Alter zwischen 6 und 27 Jahren, die Mitglied<text:s/>einer evangelischen Kirchengemeinde im Kirchenkreis [Name]<text:s/>sind.</text:p>
        </text:list-item>
        <text:list-item>
          <text:p text:style-name="P16">Unabhängig von ihrer Religion sind weitere Mitglieder:</text:p>
          <text:list text:continue-numbering="true">
            <text:list-item>
              <text:p text:style-name="P17">Kinder, Jugendliche, junge<text:s/>Volljährige,<text:s/>die regelmäßig an den Angeboten der<text:s/>Evangelischen Jugend<text:s/>im Kirchenkreis [Name]<text:s/>teilnehmen und nicht Mitglied der<text:s/>Kirchengemeinden im Kirchenkreis [Name]<text:s/>sind sowie<text:s/></text:p>
            </text:list-item>
            <text:list-item>
              <text:p text:style-name="P18">die<text:s/>an den Angeboten<text:s/>der<text:s/>Evangelischen Jugend<text:s/>im Kirchenkreis [Name]<text:s/>mitwirkenden<text:s/>Menschen – unabhängig von ihrem Alter.</text:p>
            </text:list-item>
          </text:list>
        </text:list-item>
      </text:list>
      <text:p text:style-name="P19"/>
      <text:p text:style-name="P20">§<text:s/>3 Aufgaben und Zuständigkeiten der<text:s/>Evangelischen Jugend Musterstadt</text:p>
      <text:p text:style-name="P21"/>
      <text:list text:style-name="LFO24" text:continue-numbering="true">
        <text:list-item>
          <text:p text:style-name="P22">Die<text:s/>Evangelische Jugend Musterstadt<text:s/>nimmt<text:s/>ihre Aufgaben<text:s/>durch Beratung und Beschlussfassung wahr. Sie erfüllt diesen Auftrag unbeschadet der Verantwortung der Leitungsorgane<text:s/>des<text:s/>Evangelischen Kirchenkreises [Name]<text:s/>im Rahmen dieser<text:s/>Geschäftsordnung<text:s/>selbstständig.</text:p>
        </text:list-item>
        <text:list-item>
          <text:p text:style-name="P23">Sie hat<text:s/>insbesondere<text:s/>folgende Aufgaben:</text:p>
          <text:list text:continue-numbering="true">
            <text:list-item>
              <text:p text:style-name="P24">Vertretung der Interessen der<text:s/>jungen Menschen<text:s/>im Kirchenkreis [Name]<text:s/>(unter anderem Abgabe von Stellungnahmen),<text:s/></text:p>
            </text:list-item>
            <text:list-item>
              <text:p text:style-name="P25">Entwicklung und Durchführung von eigenen Angeboten und Projekten in der<text:s/>kirchlichen<text:s/>Arbeit<text:s/>mit<text:s/>jungen Menschen.<text:s/>Dabei<text:s/>arbeitet<text:s/>sie mit der<text:s/>bzw. den<text:s/>für die Jugendarbeit<text:s/>im Kirchenkreis [Name]<text:s/>verantwortlichen beruflich beschäftigten Person<text:s/>bzw. Personen<text:s/>konstruktiv und vertrauensvoll<text:s/>zusammen,</text:p>
            </text:list-item>
            <text:list-item>
              <text:p text:style-name="P26">Verfügung über die öffentlichen Mittel, die<text:s/>ihr<text:s/>nach § 12 Absatz 1 SBG VIII gewährt werden,</text:p>
            </text:list-item>
            <text:list-item>
              <text:p text:style-name="P27">Verfügung über die Mittel, die<text:s/>ihr<text:s/>vom<text:s/>Evangelischen<text:s/>Kirchenkreis [Name]<text:s/>oder anderen Zuschussgebenden<text:s/>zur selbstständigen Bewirtschaftung zur Verfügung gestellt werden,</text:p>
            </text:list-item>
            <text:list-item>
              <text:p text:style-name="P28">Vorschlagsrecht für<text:s/>junge Mitglieder<text:s/>der Kreissynode<text:s/>und der<text:s/>Fachgremien<text:s/>für die Arbeit mit Kindern und Jugendlichen<text:s/>des<text:s/>Kirchenkreises [Name] gemäß<text:s/>kirchlichem<text:s/>Recht,</text:p>
            </text:list-item>
            <text:list-item>
              <text:p text:style-name="P29">Mitwirkung<text:s/>bei personellen Entscheidungen im Bereich der<text:s/>kirchlichen<text:s/>Arbeit mit<text:s/>jungen Menschen, wobei das Benehmen mit dem<text:s/>Kreissynodalvorstand bzw. dem jeweiligen Entscheidungsgremium<text:s/>anzustreben ist,</text:p>
            </text:list-item>
            <text:list-item>
              <text:p text:style-name="P30">Mitwirkung in der<text:s/>Evangelischen Jugend im Rheinland<text:s/>nach deren Geschäftsordnung,</text:p>
            </text:list-item>
            <text:list-item>
              <text:p text:style-name="P31">Entsendung von Vertreterinnen und Vertretern in folgende Gremien:<text:s/></text:p>
            </text:list-item>
            <text:list-item>
              <text:p text:style-name="P32"><text:span text:style-name="T33">Wahl von Menschen, die<text:s/></text:span><text:span text:style-name="T34">den beschlussmäßigen Mitteleinsatz prüfen (Kassenprüfung)</text:span><text:span text:style-name="T35">.</text:span></text:p>
            </text:list-item>
          </text:list>
        </text:list-item>
      </text:list>
      <text:p text:style-name="P36"/>
      <text:p text:style-name="P37">§ 4 Organe, Beschlussfassung, Wahlen</text:p>
      <text:p text:style-name="P38"/>
      <text:list text:style-name="LFO28" text:continue-numbering="true">
        <text:list-item>
          <text:p text:style-name="P39">Die<text:s/>Kinder- und Jugendvertretung<text:s/>hat folgende Organe:</text:p>
          <text:list text:continue-numbering="true">
            <text:list-item>
              <text:p text:style-name="P40">die Vollversammlung</text:p>
            </text:list-item>
            <text:list-item>
              <text:p text:style-name="P41">den Vorstand.</text:p>
            </text:list-item>
          </text:list>
        </text:list-item>
        <text:list-item>
          <text:p text:style-name="P42">In den Organen<text:s/>sind Kinder ab 6 Jahren<text:s/>stimmberechtigt. Wählbar sind junge Menschen ab 13<text:s/>Jahren.<text:s/></text:p>
        </text:list-item>
        <text:list-item>
          <text:p text:style-name="P43">Wenn ein Mitglied eines Organs während seiner Amtszeit das 27. Lebensjahr vollendet, behält es seine Position bis zum Ende der Amtszeit.</text:p>
        </text:list-item>
      </text:list>
      <text:p text:style-name="P44"/>
      <text:p text:style-name="P45">§ 5 Beschlüsse und Wahlen</text:p>
      <text:p text:style-name="P46"/>
      <text:list text:style-name="LFO29" text:continue-numbering="true">
        <text:list-item>
          <text:p text:style-name="P47">Beschlüsse werden mit einfacher Mehrheit der anwesenden stimmberechtigten Mitglieder gefasst, soweit diese<text:s/>Geschäftsordnung nicht<text:s/>etwas anderes<text:s/>vorschreibt.<text:s/></text:p>
        </text:list-item>
        <text:list-item>
          <text:p text:style-name="P48">Bei Wahlen entscheidet die einfache Mehrheit der anwesenden Stimmberechtigten.<text:s/></text:p>
        </text:list-item>
        <text:list-item>
          <text:p text:style-name="P49">Kommt eine Wahl im ersten Wahlgang nicht zustande, wird ein zweiter Wahlgang durchgeführt. Entfällt auf zwei Vorgeschlagene je die Hälfte der Stimmen der anwesenden Stimmberechtigten, so entscheidet<text:s/>abweichend von Absatz 4 das Los.<text:s/></text:p>
        </text:list-item>
        <text:list-item>
          <text:p text:style-name="P50">Kommt auch im zweiten Wahlgang eine Wahl nicht zustande, findet eine Stichwahl statt. Bei mehr als zwei Vorgeschlagenen wird die Stichwahl zwischen den beiden Vorgeschlagenen durchgeführt, die im zweiten Wahlgang die meisten Stimmen erhalten haben. Gewählt ist, wer die meisten Stimmen erhält. Bei Stimmgleichheit entscheidet das Los.</text:p>
        </text:list-item>
        <text:list-item>
          <text:p text:style-name="P51">Nach dem<text:s/>zweiten<text:s/>Wahlgang kann der Abbruch<text:s/>des Wahlverfahrens<text:s/>beantragt werden. Wird der Antrag angenommen, so ist die Wahl beendet.<text:s/></text:p>
        </text:list-item>
        <text:list-item>
          <text:p text:style-name="P52">Einem Antrag auf geheime Abstimmung im Rahmen von Beschlussfassungen und Wahlen ist stattzugeben.</text:p>
        </text:list-item>
      </text:list>
      <text:p text:style-name="P53"/>
      <text:p text:style-name="P54"/>
      <text:p text:style-name="P55">§<text:s/>6 Vollversammlung</text:p>
      <text:p text:style-name="P56"/>
      <text:list text:style-name="LFO30" text:continue-numbering="true">
        <text:list-item>
          <text:p text:style-name="P57">Die ordentliche<text:s/>Versammlung aller Mitglieder der Kinder-<text:s/>und Jugendvertretung (Vollversammlung)<text:s/>wird mindestens einmal im Jahr durch den Vorstand einberufen. Die Einladung erfolgt durch öffentliche ortsübliche Bekanntgabe, insbesondere auf der<text:s/><text:soft-page-break/>Homepage der Evangelischen<text:s/>Jugend [Name] und oder des Kirchenkreises [Name]<text:s/>sowie<text:s/>auf den Social-Media-Kanälen der Evangelischen<text:s/>Jugend [Name].</text:p>
        </text:list-item>
        <text:list-item>
          <text:p text:style-name="P58">Eine außerordentliche Vollversammlung ist vom Vorstand einzuberufen, wenn dies mindestens von<text:s/>XX [Zahl festlegen und einsetzen]<text:s/>Mitgliedern beim Vorstand beantragt wird.<text:s/></text:p>
        </text:list-item>
        <text:list-item>
          <text:p text:style-name="P59">Die Teilnahme von Gästen ist zulässig.<text:s/>Ihnen kann auf Antrag<text:s/>Rederecht<text:s/>gewährt werden.<text:s/>Die Vollversammlung kann entscheiden,<text:s/>Gäste von der Teilnahme an der Versammlung oder von der Beratung zu einzelnen Tagesordnungspunkten auszuschließen.</text:p>
        </text:list-item>
        <text:list-item>
          <text:p text:style-name="P60">Vor<text:s/>Beginn der Vollversammlung haben die Anwesenden sich unter Angabe<text:s/>von Namen,<text:s/>Anschrift, Alter und Status (Mitglied bzw. Gast) in eine Anwesenheitsliste einzutragen.<text:s/>Ebenfalls kenntlich zu machen ist, ob<text:s/>sie<text:s/>Mitglied<text:s/>in einer der Gliedkirchen der<text:s/>Evangelischen Kirche in Deutschland<text:s/>sind.</text:p>
        </text:list-item>
        <text:list-item>
          <text:p text:style-name="P61">Am<text:s/>Beginn der Versammlung ist<text:s/>die Beschlussfähigkeit<text:s/>von der Versammlungsleitung<text:s/>festzustellen.<text:s/>Die Vollversammlung ist beschlussfähig, wenn<text:s/>mindestens sieben stimmberechtigte Mitglieder anwesend und die<text:s/>nachgenannten<text:s/>Voraussetzungen erfüllt sind:</text:p>
          <text:list text:continue-numbering="true">
            <text:list-item>
              <text:p text:style-name="P62">Menschen, die Mitglied einer Gliedkirche der Evangelischen Kirche in Deutschland sind, müssen<text:s/>die einfache Mehrheit<text:s/>der<text:s/>anwesenden<text:s/>stimmberechtigten<text:s/>Mitglieder<text:s/>darstellen.</text:p>
            </text:list-item>
            <text:list-item>
              <text:p text:style-name="P63">Junge Menschen im Alter zwischen 6 und 27 Jahren müssen<text:s/>zwei Drittel<text:s/>der<text:s/>anwesenden<text:s/>stimmberechtigten<text:s/>Mitglieder<text:s/>darstellen.<text:s/></text:p>
            </text:list-item>
          </text:list>
        </text:list-item>
        <text:list-item>
          <text:p text:style-name="P64">Ist die Beschlussfähigkeit<text:s/>zu Beginn der Vollversammlung<text:s/>aufgrund eines der in Absatz 5 Satz 2<text:s/>lit b)<text:s/>genannten Grundes<text:s/>nicht gegeben, so<text:s/>entscheidet<text:s/>unter denjenigen<text:s/>Mitgliedern,<text:s/>die nicht unter Absatz<text:s/>5<text:s/>Satz 2<text:s/>lit. b)<text:s/>fallen, das Los darüber, wer von ihnen bei dieser Versammlung in den Gaststatus wechselt.</text:p>
        </text:list-item>
        <text:list-item>
          <text:p text:style-name="P65">Von der Verhandlung der Vollversammlung wird eine Niederschrift angefertigt.</text:p>
        </text:list-item>
      </text:list>
      <text:p text:style-name="P66"/>
      <text:p text:style-name="P67"/>
      <text:p text:style-name="P68">§ 7<text:s/>Aufgaben der Vollversammlung</text:p>
      <text:p text:style-name="P69"/>
      <text:list text:style-name="LFO31" text:continue-numbering="true">
        <text:list-item>
          <text:p text:style-name="P70">Die Vollversammlung<text:s/><text:bookmark-start text:name="_Hlk167872092"/>nimmt alle Aufgaben der Kinder- und Jugendvertretung wahr, soweit sie nicht durch diese Geschäftsordnung auf ein anderes Organ übertragen sind.<text:s/>Nicht übertragen werden können:<text:bookmark-end text:name="_Hlk167872092"/></text:p>
          <text:list text:continue-numbering="true">
            <text:list-item>
              <text:p text:style-name="P71">Entwicklung von und die Entscheidung zu Positionen, die die Interessen von jungen Menschen vertreten,</text:p>
            </text:list-item>
            <text:list-item>
              <text:p text:style-name="P72">Wahl des Vorstands,</text:p>
            </text:list-item>
            <text:list-item>
              <text:p text:style-name="P73"><text:bookmark-start text:name="_Hlk167871696"/>Vorschlagsrecht für junge Mitglieder der Kreissynode, des Kreissynodalvorstandes<text:s/>und des<text:s/>zuständigen<text:s/>Fachgremiums<text:s/>für die Arbeit mit Kindern und Jugendlichen<text:s/>im Kirchenkreis<text:s/>nach dem kirchlichen Recht,<text:bookmark-end text:name="_Hlk167871696"/></text:p>
            </text:list-item>
            <text:list-item>
              <text:p text:style-name="P74">Wahl von<text:s/>Mitwirkenden<text:s/>in<text:s/>der<text:s/>Evangelischen Jugend im Rheinland,</text:p>
            </text:list-item>
            <text:list-item>
              <text:p text:style-name="P75">Entscheidungen über Mandatierungen,</text:p>
            </text:list-item>
            <text:list-item>
              <text:p text:style-name="P76">Wahl von Kassenprüfenden,<text:s/></text:p>
            </text:list-item>
            <text:list-item>
              <text:p text:style-name="P77">Entwicklung und Beschlussfassung über die Grundzüge der inhaltlichen Schwerpunkte der Jugendverbandsarbeit,<text:s/></text:p>
            </text:list-item>
            <text:list-item>
              <text:p text:style-name="P78">Beschlussfassung über die Änderung dieser Geschäftsordnung.</text:p>
            </text:list-item>
          </text:list>
        </text:list-item>
        <text:list-item>
          <text:p text:style-name="P79">Für die Änderung dieser Geschäftsordnung bedarf<text:s/>mindestens<text:s/>der<text:s/>Beschlussfähigkeit der Vollversammlung nach §6 Satz (5)<text:s/>und einer Mehrheit von<text:s/>zwei Dritteln<text:s/>der bei der Abstimmung anwesenden stimmberechtigten Mitglieder.<text:s/>Die geänderte Geschäftsordnung ist dem<text:s/>Kreissynodalvorstand des Kirchenkreises [Name]<text:s/>zur Kenntnis zu geben.</text:p>
        </text:list-item>
      </text:list>
      <text:p text:style-name="P80"/>
      <text:soft-page-break/>
      <text:p text:style-name="P81">§ 8<text:s/>Vorstand</text:p>
      <text:p text:style-name="P82"/>
      <text:list text:style-name="LFO32" text:continue-numbering="true">
        <text:list-item>
          <text:p text:style-name="P83">Der Vorstand besteht aus<text:s/>XXX<text:s/>von der Vollversammlung gewählten<text:s/>Mitgliedern:</text:p>
        </text:list-item>
        <text:list-item>
          <text:p text:style-name="P84">Die einfache Mehrheit<text:s/>der gewählten Vorstandsmitglieder<text:s/>muss zum Zeitpunkt der Wahl Mitglied einer Gliedkirche der Evangelischen Kirche in Deutschland sein.<text:s/>Zwei Drittel<text:s/>der gewählten Vorstandsmitglieder dürfen zum Zeitpunkt ihrer Wahl das 27. Lebensjahr nicht vollendet haben.</text:p>
        </text:list-item>
        <text:list-item>
          <text:p text:style-name="P85">Die mit der Geschäftsführung der KJV im Kirchenkreis [Name] beauftragte Person nimmt<text:s/>mit beratender Stimme an den Vorstandssitzungen teil.<text:s/>Ebenso die weiteren<text:s/><text:bookmark-start text:name="_Hlk199948194"/>für die Jugendarbeit im Evangelischen Kirchenkreis [Name] beruflich beschäftigte*n Person*en<text:bookmark-end text:name="_Hlk199948194"/>.</text:p>
        </text:list-item>
        <text:list-item>
          <text:p text:style-name="P86">Sachkundige Personen können zu Vorstandssitzungen eingeladen werden.</text:p>
        </text:list-item>
        <text:list-item>
          <text:p text:style-name="P87">Die Amtszeit von Vorstandsmitgliedern beträgt<text:s/>XX<text:s/>Jahre. Wiederwahl ist zulässig. Scheidet ein Mitglied des Vorstands vor Ablauf seiner Amtszeit aus dem Vorstand aus, findet bei der nächsten Vollversammlung eine Nachwahl statt.<text:s/></text:p>
        </text:list-item>
        <text:list-item>
          <text:p text:style-name="P88">Der Vorstand tritt in der Regel monatlich außerhalb der Schulferien zusammen.</text:p>
        </text:list-item>
        <text:list-item>
          <text:p text:style-name="P89">Der Vorstand wählt aus seiner Mitte eine Sprecherin<text:s/>oder einen Sprecher<text:s/>und zwei Stellvertretungen.</text:p>
        </text:list-item>
        <text:list-item>
          <text:p text:style-name="P90">Zu den Vorstandssitzungen ist spätestens sieben Tage vor dem festgesetzten Zeitpunkt unter Angabe der Tagesordnung einzuladen.</text:p>
        </text:list-item>
        <text:list-item>
          <text:p text:style-name="P91">Der Vorstand ist beschlussfähig, wenn mehr als die Hälfte seiner stimmberechtigten Mitglieder anwesend ist.<text:s/></text:p>
        </text:list-item>
        <text:list-item>
          <text:p text:style-name="P92">Sitzungen des Vorstands können auch in digitaler Form stattfinden.<text:s/>Für mögliche geheime Abstimmungen in digitalen Sitzungen sind durch Einsatz geeigneter Tools die Voraussetzungen zu schaffen.</text:p>
        </text:list-item>
      </text:list>
      <text:p text:style-name="P93"/>
      <text:p text:style-name="P94">§ 9<text:s/>Aufgaben des Vorstands</text:p>
      <text:p text:style-name="P95"/>
      <text:list text:style-name="LFO33" text:continue-numbering="true">
        <text:list-item>
          <text:p text:style-name="P96">Der Vorstand hat folgende Aufgaben und Zuständigkeiten:</text:p>
          <text:list text:continue-numbering="true">
            <text:list-item>
              <text:p text:style-name="P97">Vertretung der Belange von<text:s/>jungen Menschen<text:s/>gegenüber kirchlichen, staatlichen und sonstigen öffentlichen Stellen<text:s/>–<text:s/>gegebenenfalls<text:s/>zusammen mit anderen Jugendverbänden,</text:p>
            </text:list-item>
            <text:list-item>
              <text:p text:style-name="P98">Vertretung der Interessen der<text:s/>Kinder- und Jugendvertretung<text:s/>gegenüber anderen Jugendverbänden und in kommunalen<text:s/>Jugendringen im Bereich des Kirchenkreises [Name],</text:p>
            </text:list-item>
            <text:list-item>
              <text:p text:style-name="P99">Verfügung über die öffentlichen Mittel, die der<text:s/>Kinder- und Jugendvertretung<text:s/>des Evangelischen Kirchenkreises [Name]<text:s/>nach § 12 Absatz 1 SBG VIII gewährt werden,</text:p>
            </text:list-item>
            <text:list-item>
              <text:p text:style-name="P100">Verfügung über die Mittel, die der<text:s/>Kinder- und Jugendvertretung<text:s/><text:bookmark-start text:name="_Hlk199947739"/>des<text:s/>Evangelischen Kirchenkreises<text:bookmark-end text:name="_Hlk199947739"/><text:s/>[Name]<text:s/>oder anderen Zuschussgebern zur selbstständigen Bewirtschaftung zur Verfügung gestellt werden,</text:p>
            </text:list-item>
            <text:list-item>
              <text:p text:style-name="P101">Entwicklung und<text:s/>Planung<text:s/>von Angeboten und Projekten in der Arbeit mit<text:s/>jungen Menschen,</text:p>
            </text:list-item>
            <text:list-item>
              <text:p text:style-name="P102">Mitwirkung<text:s/>bei personellen Entscheidungen im Bereich der Arbeit mit Kindern, Jugendlichen und jungen<text:s/>Volljährigen<text:s/>innerhalb der Evangelischen Kirchengemeinde<text:s/>Musterstadt,</text:p>
            </text:list-item>
            <text:list-item>
              <text:p text:style-name="P103"><text:bookmark-start text:name="_Hlk167872020"/>Entwicklung<text:s/>von<text:s/>Positionen,<text:s/>die die Interessen von jungen Menschen vertreten,</text:p>
            </text:list-item>
            <text:list-item>
              <text:p text:style-name="P104"><text:bookmark-end text:name="_Hlk167872020"/>Vorbereitung<text:s/>und Leitung<text:s/>der Vollversammlung,<text:s/></text:p>
            </text:list-item>
            <text:list-item>
              <text:p text:style-name="P105">Gründung von Projektgruppen und die Benennung von Mitgliedern die darin mitarbeiten.</text:p>
            </text:list-item>
          </text:list>
        </text:list-item>
        <text:list-item>
          <text:p text:style-name="P106">Weitere Aufgaben können dem Vorstand von der Vollversammlung übertragewerden.<text:s/></text:p>
        </text:list-item>
      </text:list>
      <text:p text:style-name="P107"/>
      <text:p text:style-name="P108"/>
      <text:p text:style-name="P109">§<text:s/>10 Geschäftsführung</text:p>
      <text:p text:style-name="P110"/>
      <text:list text:style-name="LFO34" text:continue-numbering="true">
        <text:list-item>
          <text:p text:style-name="P111">Die<text:s/>rechtliche Vertretung der Kinder- und Jugendvertretung des Kirchenkreises [Name] / Evangelische Jugend [Name] erfolgt durch<text:s/>die für die Belange der Jugendarbeit im<text:s/>Evangelischen Kirchenkreis [Name]<text:s/>zuständige Person. Die Geschäftsführung wird durch<text:s/>XXX<text:s/>wahrgenommen.<text:s/></text:p>
        </text:list-item>
        <text:list-item>
          <text:p text:style-name="P112"><text:span text:style-name="T113">Die Mittel des Jugendverbands werden vo</text:span><text:span text:style-name="T114">m</text:span><text:span text:style-name="T115"><text:s/></text:span><text:span text:style-name="T116">Kirchenkreis [Name]<text:s/></text:span><text:span text:style-name="T117">treuhänderisch verwaltet</text:span><text:span text:style-name="T118">. Letztere</text:span><text:span text:style-name="T119">r</text:span><text:span text:style-name="T120"><text:s/>verfügt darüber ausschließlich im Rahmen der von der Evangelischen Jugend<text:s/></text:span><text:span text:style-name="T121">im Kirchenkries [Name]</text:span><text:span text:style-name="T122"><text:s/>getroffenen Beschlüsse. Der Evangelischen Jugend<text:s/></text:span><text:span text:style-name="T123">[Name]</text:span><text:span text:style-name="T124"><text:s/>steht das Recht zu, den beschlussmäßigen Mitteleinsatz</text:span><text:span text:style-name="T125"><text:s/>jederzeit umfassend</text:span><text:span text:style-name="T126"><text:s/>zu prüfen.</text:span><text:span text:style-name="T127"><text:s/></text:span></text:p>
        </text:list-item>
      </text:list>
      <text:p text:style-name="P128"/>
      <text:p text:style-name="P129">§<text:s/>11<text:s/>Zusammenarbeit mit [selbstständigen Jugendverbänden]</text:p>
      <text:p text:style-name="P130"/>
      <text:list text:style-name="LFO35" text:continue-numbering="true">
        <text:list-item>
          <text:p text:style-name="P131">Die Zusammenarbeit mit anderen Jugendverbänden erfolgt auf der Grundlage gemeinsamer Zielsetzungen und in Übereinstimmung mit den Beschlüssen der Evangelischen Jugend im Kirchenkreis [Name], wobei die Eigenständigkeit der jeweiligen Verbände gewahrt bleibt.</text:p>
        </text:list-item>
        <text:list-item>
          <text:p text:style-name="P132">Mit<text:s/>folgenden<text:s/>Verbänden wird<text:s/>zusammengearbeitet:</text:p>
        </text:list-item>
      </text:list>
      <text:p text:style-name="P133"/>
      <text:p text:style-name="P134">§ 12<text:s/>In-Kraft-Treten</text:p>
      <text:p text:style-name="P135"/>
      <text:p text:style-name="P136">Diese Geschäftsordnung wurde im Rahmen der<text:s/>[Gründungsversammlung]<text:s/>der<text:s/>Evangelischen Jugend<text:s/>im Kirchenkreis [Name]<text:s/>am xx.xx.20xx beschlossen. Sie<text:s/>tritt unmittelbar in Kraft.<text:s/></text:p>
      <text:p text:style-name="P137"/>
      <text:p text:style-name="P138">§ 13<text:s/>Anerkennung<text:s/>als Kinder- und Jugendvertretung</text:p>
      <text:p text:style-name="P139"/>
      <text:p text:style-name="P140">Die Evangelische Jugend<text:s/>im Kirchenkreis [Name]<text:s/>mit der vorliegenden Geschäftsordnung ist nach<text:s/>§ 12 Absatz 1 in Verbindung mit<text:s/>§ 4 KJVG vom<text:s/>Kreissynodalvorstand<text:s/>des<text:s/>Evangelischen Kirchenkreises [Name]<text:s/>als Einrichtung der Kirchenkreises<text:s/>unter den dort genannten Voraussetzungen anzuerkennen.<text:s/></text:p>
      <text:p text:style-name="P141"/>
      <text:p text:style-name="P142"/>
      <text:p text:style-name="P143"/>
      <text:p text:style-name="P144">Ort, Datum</text:p>
      <text:p text:style-name="P145"/>
      <text:p text:style-name="P146"/>
      <text:p text:style-name="P147"/>
      <text:p text:style-name="P148">Anerkennung<text:s/>durch den Kreissynodalvorstand<text:s/>mit Ort und Datum</text:p>
      <text:p text:style-name="P14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Fira Sans SemiBold" svg:font-family="Fira Sans SemiBold" style:font-family-generic="swiss" style:font-pitch="variable" svg:panose-1="2 11 6 3 5 0 0 2 0 4"/>
    <style:font-face style:name="Fira Sans" svg:font-family="Fira Sans" style:font-family-generic="swiss" style:font-pitch="variable" svg:panose-1="2 11 6 4 2 2 2 2 2 4"/>
    <style:font-face style:name="Fira Sans Medium" svg:font-family="Fira Sans Medium" style:font-family-generic="swiss" style:font-pitch="variable" svg:panose-1="2 11 6 3 5 0 0 2 0 4"/>
    <style:font-face style:name="Yu Mincho" svg:font-family="Yu Mincho" style:font-family-generic="roman" style:font-pitch="variable" svg:panose-1="2 2 4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4916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de" fo:country="DE" style:language-asian="en" style:country-asian="US" style:language-complex="ar" style:country-complex="SA" style:text-combine="none" fo:hyphenate="true"/>
    </style:default-style>
    <style:style style:name="Überschrift1" style:display-name="Überschrift 1" style:family="paragraph" style:parent-style-name="Standard" style:next-style-name="Standard" style:default-outline-level="1">
      <style:paragraph-properties fo:keep-with-next="always" fo:keep-together="always" fo:margin-top="0.1666in" fo:margin-bottom="0in"/>
      <style:text-properties style:font-name="Calibri Light" style:font-name-asian="Yu Gothic Light" style:font-name-complex="Times New Roman" fo:color="#2F5496" fo:font-size="16pt" style:font-size-asian="16pt" style:font-size-complex="16pt" fo:hyphenate="true"/>
    </style:style>
    <style:style style:name="Standard" style:display-name="Standard" style:family="paragraph">
      <style:text-properties fo:hyphenate="true"/>
    </style:style>
    <style:style style:name="Absatz-Standardschriftart" style:display-name="Absatz-Standardschriftart" style:family="text"/>
    <style:style style:name="Listenabsatz" style:display-name="Listenabsatz" style:family="paragraph" style:parent-style-name="Standard">
      <style:paragraph-properties style:contextual-spacing="true" fo:margin-left="0.5in">
        <style:tab-stops/>
      </style:paragraph-properties>
      <style:text-properties fo:hyphenate="true"/>
    </style:style>
    <style:style style:name="Kommentarzeichen" style:display-name="Kommentarzeichen" style:family="text" style:parent-style-name="Absatz-Standardschriftart">
      <style:text-properties fo:font-size="8pt" style:font-size-asian="8pt" style:font-size-complex="8pt"/>
    </style:style>
    <style:style style:name="Kommentartext" style:display-name="Kommentartext" style:family="paragraph" style:parent-style-name="Standard">
      <style:paragraph-properties fo:line-height="100%"/>
      <style:text-properties fo:font-size="10pt" style:font-size-asian="10pt" style:font-size-complex="10pt" fo:hyphenate="true"/>
    </style:style>
    <style:style style:name="KommentartextZchn" style:display-name="Kommentartext Zchn" style:family="text" style:parent-style-name="Absatz-Standardschriftart">
      <style:text-properties fo:font-size="10pt" style:font-size-asian="10pt" style:font-size-complex="10pt"/>
    </style:style>
    <style:style style:name="Kommentarthema" style:display-name="Kommentarthema" style:family="paragraph" style:parent-style-name="Kommentartext" style:next-style-name="Kommentartext">
      <style:text-properties fo:font-weight="bold" style:font-weight-asian="bold" style:font-weight-complex="bold" fo:hyphenate="true"/>
    </style:style>
    <style:style style:name="KommentarthemaZchn" style:display-name="Kommentarthema Zchn" style:family="text" style:parent-style-name="KommentartextZchn">
      <style:text-properties fo:font-weight="bold" style:font-weight-asian="bold" style:font-weight-complex="bold" fo:font-size="10pt" style:font-size-asian="10pt" style:font-size-complex="10pt"/>
    </style:style>
    <style:style style:name="Sprechblasentext" style:display-name="Sprechblasentext" style:family="paragraph" style:parent-style-name="Standard">
      <style:paragraph-properties fo:margin-bottom="0in" fo:line-height="100%"/>
      <style:text-properties style:font-name="Segoe UI" style:font-name-complex="Segoe UI" fo:font-size="9pt" style:font-size-asian="9pt" style:font-size-complex="9pt" fo:hyphenate="true"/>
    </style:style>
    <style:style style:name="SprechblasentextZchn" style:display-name="Sprechblasentext Zchn" style:family="text" style:parent-style-name="Absatz-Standardschriftart">
      <style:text-properties style:font-name="Segoe UI" style:font-name-complex="Segoe UI" fo:font-size="9pt" style:font-size-asian="9pt" style:font-size-complex="9pt"/>
    </style:style>
    <style:style style:name="Kopfzeile" style:display-name="Kopfzeile" style:family="paragraph" style:parent-style-name="Standard">
      <style:paragraph-properties fo:margin-bottom="0in" fo:line-height="100%">
        <style:tab-stops>
          <style:tab-stop style:type="center" style:position="3.15in"/>
          <style:tab-stop style:type="right" style:position="6.3in"/>
        </style:tab-stops>
      </style:paragraph-properties>
      <style:text-properties fo:hyphenate="true"/>
    </style:style>
    <style:style style:name="KopfzeileZchn" style:display-name="Kopfzeile Zchn" style:family="text" style:parent-style-name="Absatz-Standardschriftart"/>
    <style:style style:name="Fußzeile" style:display-name="Fußzeile" style:family="paragraph" style:parent-style-name="Standard">
      <style:paragraph-properties fo:margin-bottom="0in" fo:line-height="100%">
        <style:tab-stops>
          <style:tab-stop style:type="center" style:position="3.15in"/>
          <style:tab-stop style:type="right" style:position="6.3in"/>
        </style:tab-stops>
      </style:paragraph-properties>
      <style:text-properties fo:hyphenate="true"/>
    </style:style>
    <style:style style:name="FußzeileZchn" style:display-name="Fußzeile Zchn" style:family="text" style:parent-style-name="Absatz-Standardschriftart"/>
    <style:style style:name="Überarbeitung" style:display-name="Überarbeitung" style:family="paragraph">
      <style:paragraph-properties fo:margin-bottom="0in" fo:line-height="100%"/>
      <style:text-properties fo:hyphenate="true"/>
    </style:style>
    <text:list-style style:name="AktuelleListe1" style:display-name="Aktuelle Liste1">
      <text:list-level-style-number text:level="1" style:num-prefix="(" style:num-suffix=")" style:num-list-format-name="NLF0"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ktuelleListe2" style:display-name="Aktuelle Liste2">
      <text:list-level-style-number text:level="1" style:num-prefix="(" style:num-suffix=")" style:num-list-format-name="NLF0" style:num-format="1">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2" style:num-suffix=")" style:num-list-format-name="NLF0" style:num-format="a" style:num-letter-sync="true">
        <style:list-level-properties text:space-before="0.7875in" text:min-label-width="0.4333in" text:list-level-position-and-space-mode="label-alignment">
          <style:list-level-label-alignment text:label-followed-by="listtab" fo:margin-left="1.2208in" fo:text-indent="-0.4333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ktuelleListe3" style:display-name="Aktuelle Liste3">
      <text:list-level-style-number text:level="1" style:num-prefix="(" style:num-suffix=")" style:num-list-format-name="NLF0"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ktuelleListe4" style:display-name="Aktuelle Liste4">
      <text:list-level-style-number text:level="1" style:num-prefix="(" style:num-suffix=")" style:num-list-format-name="NLF0"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StandardWeb" style:display-name="Standard (Web)" style:family="paragraph" style:parent-style-name="Standard">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de" style:country-asian="DE" fo:hyphenate="true"/>
    </style:style>
    <style:style style:name="Überschrift1Zchn" style:display-name="Überschrift 1 Zchn" style:family="text" style:parent-style-name="Absatz-Standardschriftart">
      <style:text-properties style:font-name="Calibri Light" style:font-name-asian="Yu Gothic Light" style:font-name-complex="Times New Roman" fo:color="#2F5496" fo:font-size="16pt" style:font-size-asian="16pt" style:font-size-complex="16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6LVL1" style:family="text">
      <style:text-properties fo:font-size="12pt" style:font-size-asian="12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prefix="(" style:num-suffix=")" style:num-list-format-name="NLF2"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text:style-name="WW_CharLFO16LV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prefix="(" style:num-suffix=")" style:num-list-format-name="NLF0" style:num-format="1">
        <style:list-level-properties text:space-before="0.1972in" text:min-label-width="0.1965in" text:list-level-position-and-space-mode="label-alignment">
          <style:list-level-label-alignment text:label-followed-by="listtab" fo:margin-left="0.3937in" fo:text-indent="-0.1965in"/>
        </style:list-level-properties>
      </text:list-level-style-number>
      <text:list-level-style-number text:level="2" style:num-suffix=")" style:num-list-format-name="NLF0" style:num-format="a" style:num-letter-sync="true">
        <style:list-level-properties text:space-before="0.7875in" text:min-label-width="0.4333in" text:list-level-position-and-space-mode="label-alignment">
          <style:list-level-label-alignment text:label-followed-by="listtab" fo:margin-left="1.2208in" fo:text-indent="-0.4333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3">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4">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5">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6">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7">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8">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9">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0">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1">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2">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3">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4">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5">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6">
      <text:list-level-style-number text:level="1" style:num-prefix="(" style:num-suffix=")" style:num-list-format-name="NLF0"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7">
      <text:list-level-style-number text:level="1" style:num-prefix="(" style:num-suffix=")" style:num-list-format-name="NLF0"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8">
      <text:list-level-style-number text:level="1" style:num-prefix="(" style:num-suffix=")" style:num-list-format-name="NLF0"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9">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2958in"/>
      </style:footer-style>
    </style:page-layout>
    <style:style style:name="P2" style:parent-style-name="Fußzeile" style:family="paragraph">
      <style:paragraph-properties fo:text-align="center"/>
    </style:style>
  </office:automatic-styles>
  <office:master-styles>
    <style:master-page style:name="MP0" style:page-layout-name="PL0">
      <style:footer>
        <text:p text:style-name="P2"><text:page-number text:fixed="false">2</text:page-number></text:p>
        <text:p text:style-name="Fußzeil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Stefan Niewöhner</meta:initial-creator>
    <dc:creator>Rainer Steinbrecher</dc:creator>
    <meta:creation-date>2025-06-18T19:39:00Z</meta:creation-date>
    <dc:date>2025-06-18T19:39:00Z</dc:date>
    <meta:print-date>2025-06-18T19:38:00Z</meta:print-date>
    <meta:template xlink:href="Normal.dotm" xlink:type="simple"/>
    <meta:editing-cycles>2</meta:editing-cycles>
    <meta:editing-duration>PT0S</meta:editing-duration>
    <meta:user-defined meta:name="ContentTypeId">0x010100510C3DC006511A4D89C92DED4D58EA5B</meta:user-defined>
    <meta:user-defined meta:name="MediaServiceImageTags"/>
    <meta:document-statistic meta:page-count="5" meta:paragraph-count="24" meta:word-count="1715" meta:character-count="12498" meta:row-count="90" meta:non-whitespace-character-count="10807"/>
  </office:meta>
</office:document-meta>
</file>