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vg:font-family="Fira Sans"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prefix="("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8">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9">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0">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1">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2">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4">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Standard" style:master-page-name="MP0" style:family="paragraph">
      <style:paragraph-properties fo:break-before="page"/>
      <style:text-properties style:font-name="Fira Sans" fo:font-size="14pt" style:font-size-asian="14pt" style:font-size-complex="14pt"/>
    </style:style>
    <style:style style:name="P3" style:parent-style-name="Standard" style:family="paragraph">
      <style:paragraph-properties fo:margin-bottom="0.0416in" fo:line-height="100%"/>
      <style:text-properties style:font-name="Fira Sans"/>
    </style:style>
    <style:style style:name="P4" style:parent-style-name="Standard" style:family="paragraph">
      <style:paragraph-properties fo:text-align="center" fo:margin-bottom="0.0416in" fo:line-height="100%"/>
      <style:text-properties style:font-name="Fira Sans" fo:font-weight="bold" style:font-weight-asian="bold"/>
    </style:style>
    <style:style style:name="P5" style:parent-style-name="Standard" style:family="paragraph">
      <style:paragraph-properties fo:keep-with-next="always" fo:margin-bottom="0.0416in" fo:line-height="100%"/>
      <style:text-properties style:font-name="Fira Sans" fo:font-weight="bold" style:font-weight-asian="bold"/>
    </style:style>
    <style:style style:name="P6" style:parent-style-name="Standard" style:family="paragraph">
      <style:paragraph-properties fo:keep-with-next="always" fo:margin-bottom="0.0416in" fo:line-height="100%"/>
      <style:text-properties style:font-name="Fira Sans"/>
    </style:style>
    <style:style style:name="P7" style:parent-style-name="Standard" style:family="paragraph">
      <style:paragraph-properties fo:keep-with-next="always" fo:margin-bottom="0.0416in" fo:line-height="100%"/>
    </style:style>
    <style:style style:name="T8" style:parent-style-name="Absatz-Standardschriftart" style:family="text">
      <style:text-properties style:font-name="Fira Sans" fo:font-style="italic" style:font-style-asian="italic"/>
    </style:style>
    <style:style style:name="T9" style:parent-style-name="Absatz-Standardschriftart" style:family="text">
      <style:text-properties style:font-name="Fira Sans"/>
    </style:style>
    <style:style style:name="T10" style:parent-style-name="Absatz-Standardschriftart" style:family="text">
      <style:text-properties style:font-name="Fira Sans"/>
    </style:style>
    <style:style style:name="T11" style:parent-style-name="Absatz-Standardschriftart" style:family="text">
      <style:text-properties style:font-name="Fira Sans" fo:font-style="italic" style:font-style-asian="italic"/>
    </style:style>
    <style:style style:name="T12" style:parent-style-name="Absatz-Standardschriftart" style:family="text">
      <style:text-properties style:font-name="Fira Sans" fo:font-style="italic" style:font-style-asian="italic"/>
    </style:style>
    <style:style style:name="T13" style:parent-style-name="Absatz-Standardschriftart" style:family="text">
      <style:text-properties style:font-name="Fira Sans" fo:font-style="italic" style:font-style-asian="italic"/>
    </style:style>
    <style:style style:name="T14" style:parent-style-name="Absatz-Standardschriftart" style:family="text">
      <style:text-properties style:font-name="Fira Sans" fo:font-style="italic" style:font-style-asian="italic"/>
    </style:style>
    <style:style style:name="T15" style:parent-style-name="Absatz-Standardschriftart" style:family="text">
      <style:text-properties style:font-name="Fira Sans"/>
    </style:style>
    <style:style style:name="P16" style:parent-style-name="Standard" style:family="paragraph">
      <style:paragraph-properties fo:keep-with-next="always" fo:margin-bottom="0.0416in" fo:line-height="100%"/>
      <style:text-properties style:font-name="Fira Sans"/>
    </style:style>
    <style:style style:name="P17" style:parent-style-name="Standard" style:family="paragraph">
      <style:paragraph-properties fo:margin-bottom="0.0416in" fo:line-height="100%"/>
      <style:text-properties style:font-name="Fira Sans"/>
    </style:style>
    <style:style style:name="P18" style:parent-style-name="Standard" style:family="paragraph">
      <style:paragraph-properties fo:text-align="center" fo:margin-bottom="0.0416in" fo:line-height="100%"/>
      <style:text-properties style:font-name="Fira Sans" fo:font-weight="bold" style:font-weight-asian="bold"/>
    </style:style>
    <style:style style:name="P19" style:parent-style-name="Standard" style:family="paragraph">
      <style:paragraph-properties fo:text-align="center" fo:margin-bottom="0.0416in" fo:line-height="100%"/>
      <style:text-properties style:font-name="Fira Sans" fo:font-weight="bold" style:font-weight-asian="bold"/>
    </style:style>
    <style:style style:name="P20" style:parent-style-name="Listenabsatz" style:list-style-name="LFO16" style:family="paragraph">
      <style:paragraph-properties fo:margin-bottom="0.0416in" fo:line-height="100%"/>
      <style:text-properties style:font-name="Fira Sans"/>
    </style:style>
    <style:style style:name="P21" style:parent-style-name="Listenabsatz" style:list-style-name="LFO16" style:family="paragraph">
      <style:paragraph-properties fo:margin-bottom="0.0416in" fo:line-height="100%"/>
      <style:text-properties style:font-name="Fira Sans"/>
    </style:style>
    <style:style style:name="P22" style:parent-style-name="Listenabsatz" style:list-style-name="LFO16" style:family="paragraph">
      <style:paragraph-properties fo:margin-bottom="0.0416in" fo:line-height="100%"/>
      <style:text-properties style:font-name="Fira Sans"/>
    </style:style>
    <style:style style:name="P23" style:parent-style-name="Listenabsatz" style:list-style-name="LFO16" style:family="paragraph">
      <style:paragraph-properties fo:margin-bottom="0.0416in" fo:line-height="100%"/>
      <style:text-properties style:font-name="Fira Sans"/>
    </style:style>
    <style:style style:name="P24" style:parent-style-name="Standard" style:family="paragraph">
      <style:paragraph-properties fo:margin-bottom="0.0416in" fo:line-height="100%"/>
      <style:text-properties style:font-name="Fira Sans"/>
    </style:style>
    <style:style style:name="P25" style:parent-style-name="Standard" style:family="paragraph">
      <style:paragraph-properties fo:text-align="center" fo:margin-bottom="0.0416in" fo:line-height="100%"/>
      <style:text-properties style:font-name="Fira Sans" fo:font-weight="bold" style:font-weight-asian="bold"/>
    </style:style>
    <style:style style:name="P26" style:parent-style-name="Standard" style:family="paragraph">
      <style:paragraph-properties fo:margin-bottom="0.0416in" fo:line-height="100%"/>
      <style:text-properties style:font-name="Fira Sans" fo:font-weight="bold" style:font-weight-asian="bold"/>
    </style:style>
    <style:style style:name="P27" style:parent-style-name="Listenabsatz" style:list-style-name="LFO16" style:family="paragraph">
      <style:paragraph-properties fo:margin-bottom="0.0416in" fo:line-height="100%"/>
      <style:text-properties style:font-name="Fira Sans"/>
    </style:style>
    <style:style style:name="P28" style:parent-style-name="Listenabsatz" style:list-style-name="LFO16" style:family="paragraph">
      <style:paragraph-properties fo:margin-bottom="0.0416in" fo:line-height="100%"/>
      <style:text-properties style:font-name="Fira Sans"/>
    </style:style>
    <style:style style:name="P29" style:parent-style-name="Listenabsatz" style:list-style-name="LFO16" style:family="paragraph">
      <style:paragraph-properties fo:margin-bottom="0.0416in" fo:line-height="100%"/>
      <style:text-properties style:font-name="Fira Sans"/>
    </style:style>
    <style:style style:name="P30" style:parent-style-name="Listenabsatz" style:list-style-name="LFO16" style:family="paragraph">
      <style:paragraph-properties fo:margin-bottom="0.0416in" fo:line-height="100%"/>
      <style:text-properties style:font-name="Fira Sans"/>
    </style:style>
    <style:style style:name="P31" style:parent-style-name="Listenabsatz" style:list-style-name="LFO16" style:family="paragraph">
      <style:paragraph-properties fo:margin-bottom="0.0416in" fo:line-height="100%"/>
      <style:text-properties style:font-name="Fira Sans"/>
    </style:style>
    <style:style style:name="P32" style:parent-style-name="Listenabsatz" style:list-style-name="LFO16" style:family="paragraph">
      <style:paragraph-properties fo:margin-bottom="0.0416in" fo:line-height="100%"/>
      <style:text-properties style:font-name="Fira Sans"/>
    </style:style>
    <style:style style:name="P33" style:parent-style-name="Listenabsatz" style:list-style-name="LFO16" style:family="paragraph">
      <style:paragraph-properties fo:margin-bottom="0.0416in" fo:line-height="100%"/>
      <style:text-properties style:font-name="Fira Sans"/>
    </style:style>
    <style:style style:name="P34" style:parent-style-name="Listenabsatz" style:list-style-name="LFO16" style:family="paragraph">
      <style:paragraph-properties fo:margin-bottom="0.0416in" fo:line-height="100%"/>
      <style:text-properties style:font-name="Fira Sans"/>
    </style:style>
    <style:style style:name="P35" style:parent-style-name="Listenabsatz" style:list-style-name="LFO16" style:family="paragraph">
      <style:paragraph-properties fo:margin-bottom="0.0416in" fo:line-height="100%"/>
      <style:text-properties style:font-name="Fira Sans"/>
    </style:style>
    <style:style style:name="P36" style:parent-style-name="Listenabsatz" style:list-style-name="LFO16" style:family="paragraph">
      <style:paragraph-properties fo:margin-bottom="0.0416in" fo:line-height="100%"/>
      <style:text-properties style:font-name="Fira Sans"/>
    </style:style>
    <style:style style:name="P37" style:parent-style-name="Listenabsatz" style:list-style-name="LFO16" style:family="paragraph">
      <style:paragraph-properties fo:margin-bottom="0.0416in" fo:line-height="100%"/>
      <style:text-properties style:font-name="Fira Sans"/>
    </style:style>
    <style:style style:name="P38" style:parent-style-name="Standard" style:family="paragraph">
      <style:paragraph-properties fo:margin-bottom="0.0416in" fo:line-height="100%"/>
      <style:text-properties style:font-name="Fira Sans"/>
    </style:style>
    <style:style style:name="P39" style:parent-style-name="Standard" style:family="paragraph">
      <style:paragraph-properties fo:text-align="center" fo:margin-bottom="0.0416in" fo:line-height="100%"/>
      <style:text-properties style:font-name="Fira Sans" fo:font-weight="bold" style:font-weight-asian="bold"/>
    </style:style>
    <style:style style:name="P40" style:parent-style-name="Standard" style:family="paragraph">
      <style:paragraph-properties fo:text-align="center" fo:margin-bottom="0.0416in" fo:line-height="100%"/>
      <style:text-properties style:font-name="Fira Sans" fo:font-weight="bold" style:font-weight-asian="bold"/>
    </style:style>
    <style:style style:name="P41" style:parent-style-name="Listenabsatz" style:list-style-name="LFO18" style:family="paragraph">
      <style:paragraph-properties fo:margin-bottom="0.0416in" fo:line-height="100%"/>
      <style:text-properties style:font-name="Fira Sans"/>
    </style:style>
    <style:style style:name="P42" style:parent-style-name="Listenabsatz" style:list-style-name="LFO18" style:family="paragraph">
      <style:paragraph-properties fo:margin-bottom="0.0416in" fo:line-height="100%"/>
      <style:text-properties style:font-name="Fira Sans"/>
    </style:style>
    <style:style style:name="P43" style:parent-style-name="Listenabsatz" style:list-style-name="LFO18" style:family="paragraph">
      <style:paragraph-properties fo:margin-bottom="0.0416in" fo:line-height="100%"/>
      <style:text-properties style:font-name="Fira Sans"/>
    </style:style>
    <style:style style:name="P44" style:parent-style-name="Listenabsatz" style:list-style-name="LFO18" style:family="paragraph">
      <style:paragraph-properties fo:margin-bottom="0.0416in" fo:line-height="100%"/>
      <style:text-properties style:font-name="Fira Sans"/>
    </style:style>
    <style:style style:name="P45" style:parent-style-name="Listenabsatz" style:list-style-name="LFO18" style:family="paragraph">
      <style:paragraph-properties fo:margin-bottom="0.0416in" fo:line-height="100%"/>
      <style:text-properties style:font-name="Fira Sans"/>
    </style:style>
    <style:style style:name="P46" style:parent-style-name="Standard" style:family="paragraph">
      <style:paragraph-properties fo:margin-bottom="0.0416in" fo:line-height="100%"/>
      <style:text-properties style:font-name="Fira Sans"/>
    </style:style>
    <style:style style:name="P47" style:parent-style-name="Standard" style:family="paragraph">
      <style:paragraph-properties fo:text-align="center" fo:margin-bottom="0.0416in" fo:line-height="100%"/>
      <style:text-properties style:font-name="Fira Sans" fo:font-weight="bold" style:font-weight-asian="bold"/>
    </style:style>
    <style:style style:name="P48" style:parent-style-name="Standard" style:family="paragraph">
      <style:paragraph-properties fo:text-align="center" fo:margin-bottom="0.0416in" fo:line-height="100%"/>
      <style:text-properties style:font-name="Fira Sans" fo:font-weight="bold" style:font-weight-asian="bold"/>
    </style:style>
    <style:style style:name="P49" style:parent-style-name="Listenabsatz" style:list-style-name="LFO20" style:family="paragraph">
      <style:paragraph-properties fo:margin-bottom="0.0416in" fo:line-height="100%"/>
      <style:text-properties style:font-name="Fira Sans"/>
    </style:style>
    <style:style style:name="P50" style:parent-style-name="Listenabsatz" style:list-style-name="LFO20" style:family="paragraph">
      <style:paragraph-properties fo:margin-bottom="0.0416in" fo:line-height="100%"/>
      <style:text-properties style:font-name="Fira Sans"/>
    </style:style>
    <style:style style:name="P51" style:parent-style-name="Listenabsatz" style:list-style-name="LFO20" style:family="paragraph">
      <style:paragraph-properties fo:margin-bottom="0.0416in" fo:line-height="100%"/>
      <style:text-properties style:font-name="Fira Sans"/>
    </style:style>
    <style:style style:name="P52" style:parent-style-name="Listenabsatz" style:list-style-name="LFO20" style:family="paragraph">
      <style:paragraph-properties fo:margin-bottom="0.0416in" fo:line-height="100%"/>
      <style:text-properties style:font-name="Fira Sans"/>
    </style:style>
    <style:style style:name="P53" style:parent-style-name="Listenabsatz" style:list-style-name="LFO20" style:family="paragraph">
      <style:paragraph-properties fo:margin-bottom="0.0416in" fo:line-height="100%"/>
      <style:text-properties style:font-name="Fira Sans"/>
    </style:style>
    <style:style style:name="P54" style:parent-style-name="Listenabsatz" style:list-style-name="LFO20" style:family="paragraph">
      <style:paragraph-properties fo:margin-bottom="0.0416in" fo:line-height="100%"/>
      <style:text-properties style:font-name="Fira Sans"/>
    </style:style>
    <style:style style:name="P55" style:parent-style-name="Standard" style:family="paragraph">
      <style:paragraph-properties fo:margin-bottom="0.0416in" fo:line-height="100%"/>
      <style:text-properties style:font-name="Fira Sans"/>
    </style:style>
    <style:style style:name="P56" style:parent-style-name="Standard" style:family="paragraph">
      <style:paragraph-properties fo:text-align="center" fo:margin-bottom="0.0416in" fo:line-height="100%"/>
      <style:text-properties style:font-name="Fira Sans" fo:font-weight="bold" style:font-weight-asian="bold"/>
    </style:style>
    <style:style style:name="P57" style:parent-style-name="Standard" style:family="paragraph">
      <style:paragraph-properties fo:text-align="center" fo:margin-bottom="0.0416in" fo:line-height="100%"/>
      <style:text-properties style:font-name="Fira Sans" fo:font-weight="bold" style:font-weight-asian="bold"/>
    </style:style>
    <style:style style:name="P58" style:parent-style-name="Listenabsatz" style:list-style-name="LFO22" style:family="paragraph">
      <style:paragraph-properties fo:margin-bottom="0.0416in" fo:line-height="100%"/>
      <style:text-properties style:font-name="Fira Sans"/>
    </style:style>
    <style:style style:name="P59" style:parent-style-name="Listenabsatz" style:list-style-name="LFO22" style:family="paragraph">
      <style:paragraph-properties fo:margin-bottom="0.0416in" fo:line-height="100%"/>
      <style:text-properties style:font-name="Fira Sans"/>
    </style:style>
    <style:style style:name="P60" style:parent-style-name="Listenabsatz" style:list-style-name="LFO22" style:family="paragraph">
      <style:paragraph-properties fo:margin-bottom="0.0416in" fo:line-height="100%"/>
      <style:text-properties style:font-name="Fira Sans"/>
    </style:style>
    <style:style style:name="P61" style:parent-style-name="Listenabsatz" style:list-style-name="LFO22" style:family="paragraph">
      <style:paragraph-properties fo:margin-bottom="0.0416in" fo:line-height="100%"/>
      <style:text-properties style:font-name="Fira Sans"/>
    </style:style>
    <style:style style:name="P62" style:parent-style-name="Listenabsatz" style:list-style-name="LFO22" style:family="paragraph">
      <style:paragraph-properties fo:margin-bottom="0.0416in" fo:line-height="100%"/>
      <style:text-properties style:font-name="Fira Sans"/>
    </style:style>
    <style:style style:name="P63" style:parent-style-name="Listenabsatz" style:list-style-name="LFO22" style:family="paragraph">
      <style:paragraph-properties fo:margin-bottom="0.0416in" fo:line-height="100%"/>
      <style:text-properties style:font-name="Fira Sans"/>
    </style:style>
    <style:style style:name="P64" style:parent-style-name="Listenabsatz" style:list-style-name="LFO22" style:family="paragraph">
      <style:paragraph-properties fo:margin-bottom="0.0416in" fo:line-height="100%"/>
      <style:text-properties style:font-name="Fira Sans"/>
    </style:style>
    <style:style style:name="P65" style:parent-style-name="Listenabsatz" style:list-style-name="LFO22" style:family="paragraph">
      <style:paragraph-properties fo:margin-bottom="0.0416in" fo:line-height="100%"/>
      <style:text-properties style:font-name="Fira Sans"/>
    </style:style>
    <style:style style:name="P66" style:parent-style-name="Listenabsatz" style:list-style-name="LFO22" style:family="paragraph">
      <style:paragraph-properties fo:margin-bottom="0.0416in" fo:line-height="100%"/>
      <style:text-properties style:font-name="Fira Sans"/>
    </style:style>
    <style:style style:name="P67" style:parent-style-name="Standard" style:family="paragraph">
      <style:paragraph-properties fo:margin-bottom="0.0416in" fo:line-height="100%"/>
      <style:text-properties style:font-name="Fira Sans"/>
    </style:style>
    <style:style style:name="P68" style:parent-style-name="Standard" style:family="paragraph">
      <style:paragraph-properties fo:text-align="center" fo:margin-bottom="0.0416in" fo:line-height="100%"/>
      <style:text-properties style:font-name="Fira Sans" fo:font-weight="bold" style:font-weight-asian="bold"/>
    </style:style>
    <style:style style:name="P69" style:parent-style-name="Standard" style:family="paragraph">
      <style:paragraph-properties fo:text-align="center" fo:margin-bottom="0.0416in" fo:line-height="100%"/>
      <style:text-properties style:font-name="Fira Sans" fo:font-weight="bold" style:font-weight-asian="bold"/>
    </style:style>
    <style:style style:name="P70" style:parent-style-name="Listenabsatz" style:list-style-name="LFO23" style:family="paragraph">
      <style:paragraph-properties fo:margin-bottom="0.0416in" fo:line-height="100%"/>
      <style:text-properties style:font-name="Fira Sans"/>
    </style:style>
    <style:style style:name="P71" style:parent-style-name="Listenabsatz" style:list-style-name="LFO23" style:family="paragraph">
      <style:paragraph-properties fo:margin-bottom="0.0416in" fo:line-height="100%"/>
      <style:text-properties style:font-name="Fira Sans"/>
    </style:style>
    <style:style style:name="P72" style:parent-style-name="Listenabsatz" style:list-style-name="LFO23" style:family="paragraph">
      <style:paragraph-properties fo:margin-bottom="0.0416in" fo:line-height="100%"/>
      <style:text-properties style:font-name="Fira Sans"/>
    </style:style>
    <style:style style:name="P73" style:parent-style-name="Listenabsatz" style:list-style-name="LFO23" style:family="paragraph">
      <style:paragraph-properties fo:margin-bottom="0.0416in" fo:line-height="100%"/>
      <style:text-properties style:font-name="Fira Sans"/>
    </style:style>
    <style:style style:name="P74" style:parent-style-name="Listenabsatz" style:list-style-name="LFO23" style:family="paragraph">
      <style:paragraph-properties fo:margin-bottom="0.0416in" fo:line-height="100%"/>
      <style:text-properties style:font-name="Fira Sans"/>
    </style:style>
    <style:style style:name="P75" style:parent-style-name="Listenabsatz" style:list-style-name="LFO23" style:family="paragraph">
      <style:paragraph-properties fo:margin-bottom="0.0416in" fo:line-height="100%"/>
      <style:text-properties style:font-name="Fira Sans"/>
    </style:style>
    <style:style style:name="P76" style:parent-style-name="Listenabsatz" style:list-style-name="LFO23" style:family="paragraph">
      <style:paragraph-properties fo:margin-bottom="0.0416in" fo:line-height="100%"/>
      <style:text-properties style:font-name="Fira Sans"/>
    </style:style>
    <style:style style:name="P77" style:parent-style-name="Listenabsatz" style:list-style-name="LFO23" style:family="paragraph">
      <style:paragraph-properties fo:margin-bottom="0.0416in" fo:line-height="100%"/>
      <style:text-properties style:font-name="Fira Sans"/>
    </style:style>
    <style:style style:name="P78" style:parent-style-name="Listenabsatz" style:list-style-name="LFO23" style:family="paragraph">
      <style:paragraph-properties fo:margin-bottom="0.0416in" fo:line-height="100%"/>
      <style:text-properties style:font-name="Fira Sans"/>
    </style:style>
    <style:style style:name="P79" style:parent-style-name="Listenabsatz" style:list-style-name="LFO23" style:family="paragraph">
      <style:paragraph-properties fo:margin-bottom="0.0416in" fo:line-height="100%"/>
      <style:text-properties style:font-name="Fira Sans"/>
    </style:style>
    <style:style style:name="P80" style:parent-style-name="Standard" style:family="paragraph">
      <style:paragraph-properties fo:margin-bottom="0.0416in" fo:line-height="100%"/>
      <style:text-properties style:font-name="Fira Sans"/>
    </style:style>
    <style:style style:name="P81" style:parent-style-name="Standard" style:family="paragraph">
      <style:paragraph-properties fo:text-align="center" fo:margin-bottom="0.0416in" fo:line-height="100%"/>
      <style:text-properties style:font-name="Fira Sans" fo:font-weight="bold" style:font-weight-asian="bold"/>
    </style:style>
    <style:style style:name="P82" style:parent-style-name="Standard" style:family="paragraph">
      <style:paragraph-properties fo:text-align="center" fo:margin-bottom="0.0416in" fo:line-height="100%"/>
      <style:text-properties style:font-name="Fira Sans" fo:font-weight="bold" style:font-weight-asian="bold"/>
    </style:style>
    <style:style style:name="P83" style:parent-style-name="Listenabsatz" style:list-style-name="LFO24" style:family="paragraph">
      <style:paragraph-properties fo:margin-bottom="0.0416in" fo:line-height="100%"/>
      <style:text-properties style:font-name="Fira Sans"/>
    </style:style>
    <style:style style:name="P84" style:parent-style-name="Listenabsatz" style:list-style-name="LFO24" style:family="paragraph">
      <style:paragraph-properties fo:margin-bottom="0.0416in" fo:line-height="100%"/>
      <style:text-properties style:font-name="Fira Sans"/>
    </style:style>
    <style:style style:name="P85" style:parent-style-name="Listenabsatz" style:list-style-name="LFO24" style:family="paragraph">
      <style:paragraph-properties fo:margin-bottom="0.0416in" fo:line-height="100%"/>
      <style:text-properties style:font-name="Fira Sans"/>
    </style:style>
    <style:style style:name="P86" style:parent-style-name="Listenabsatz" style:list-style-name="LFO24" style:family="paragraph">
      <style:paragraph-properties fo:margin-bottom="0.0416in" fo:line-height="100%"/>
      <style:text-properties style:font-name="Fira Sans"/>
    </style:style>
    <style:style style:name="P87" style:parent-style-name="Listenabsatz" style:list-style-name="LFO24" style:family="paragraph">
      <style:paragraph-properties fo:margin-bottom="0.0416in" fo:line-height="100%"/>
      <style:text-properties style:font-name="Fira Sans"/>
    </style:style>
    <style:style style:name="P88" style:parent-style-name="Listenabsatz" style:list-style-name="LFO24" style:family="paragraph">
      <style:paragraph-properties fo:margin-bottom="0.0416in" fo:line-height="100%"/>
      <style:text-properties style:font-name="Fira Sans"/>
    </style:style>
    <style:style style:name="P89" style:parent-style-name="Listenabsatz" style:list-style-name="LFO24" style:family="paragraph">
      <style:paragraph-properties fo:margin-bottom="0.0416in" fo:line-height="100%"/>
      <style:text-properties style:font-name="Fira Sans"/>
    </style:style>
    <style:style style:name="P90" style:parent-style-name="Listenabsatz" style:list-style-name="LFO24" style:family="paragraph">
      <style:paragraph-properties fo:margin-bottom="0.0416in" fo:line-height="100%"/>
      <style:text-properties style:font-name="Fira Sans"/>
    </style:style>
    <style:style style:name="P91" style:parent-style-name="Listenabsatz" style:list-style-name="LFO24" style:family="paragraph">
      <style:paragraph-properties fo:margin-bottom="0.0416in" fo:line-height="100%"/>
      <style:text-properties style:font-name="Fira Sans"/>
    </style:style>
    <style:style style:name="P92" style:parent-style-name="Listenabsatz" style:list-style-name="LFO24" style:family="paragraph">
      <style:paragraph-properties fo:margin-bottom="0.0416in" fo:line-height="100%"/>
      <style:text-properties style:font-name="Fira Sans"/>
    </style:style>
    <style:style style:name="P93" style:parent-style-name="Standard" style:family="paragraph">
      <style:paragraph-properties fo:margin-bottom="0.0416in" fo:line-height="100%"/>
      <style:text-properties style:font-name="Fira Sans"/>
    </style:style>
    <style:style style:name="P94" style:parent-style-name="Standard" style:family="paragraph">
      <style:paragraph-properties fo:text-align="center" fo:margin-bottom="0.0416in" fo:line-height="100%"/>
      <style:text-properties style:font-name="Fira Sans" fo:font-weight="bold" style:font-weight-asian="bold"/>
    </style:style>
    <style:style style:name="P95" style:parent-style-name="Standard" style:family="paragraph">
      <style:paragraph-properties fo:text-align="center" fo:margin-bottom="0.0416in" fo:line-height="100%"/>
      <style:text-properties style:font-name="Fira Sans" fo:font-weight="bold" style:font-weight-asian="bold"/>
    </style:style>
    <style:style style:name="P96" style:parent-style-name="Listenabsatz" style:list-style-name="LFO25" style:family="paragraph">
      <style:paragraph-properties fo:margin-bottom="0.0416in" fo:line-height="100%"/>
      <style:text-properties style:font-name="Fira Sans"/>
    </style:style>
    <style:style style:name="P97" style:parent-style-name="Listenabsatz" style:list-style-name="LFO25" style:family="paragraph">
      <style:paragraph-properties fo:margin-bottom="0.0416in" fo:line-height="100%"/>
      <style:text-properties style:font-name="Fira Sans"/>
    </style:style>
    <style:style style:name="P98" style:parent-style-name="Listenabsatz" style:list-style-name="LFO25" style:family="paragraph">
      <style:paragraph-properties fo:margin-bottom="0.0416in" fo:line-height="100%"/>
      <style:text-properties style:font-name="Fira Sans"/>
    </style:style>
    <style:style style:name="P99" style:parent-style-name="Listenabsatz" style:list-style-name="LFO25" style:family="paragraph">
      <style:paragraph-properties fo:margin-bottom="0.0416in" fo:line-height="100%"/>
      <style:text-properties style:font-name="Fira Sans"/>
    </style:style>
    <style:style style:name="P100" style:parent-style-name="Listenabsatz" style:list-style-name="LFO25" style:family="paragraph">
      <style:paragraph-properties fo:margin-bottom="0.0416in" fo:line-height="100%"/>
      <style:text-properties style:font-name="Fira Sans"/>
    </style:style>
    <style:style style:name="P101" style:parent-style-name="Listenabsatz" style:list-style-name="LFO25" style:family="paragraph">
      <style:paragraph-properties fo:margin-bottom="0.0416in" fo:line-height="100%"/>
      <style:text-properties style:font-name="Fira Sans"/>
    </style:style>
    <style:style style:name="P102" style:parent-style-name="Listenabsatz" style:list-style-name="LFO25" style:family="paragraph">
      <style:paragraph-properties fo:margin-bottom="0.0416in" fo:line-height="100%"/>
      <style:text-properties style:font-name="Fira Sans"/>
    </style:style>
    <style:style style:name="P103" style:parent-style-name="Listenabsatz" style:list-style-name="LFO25" style:family="paragraph">
      <style:paragraph-properties fo:margin-bottom="0.0416in" fo:line-height="100%"/>
      <style:text-properties style:font-name="Fira Sans"/>
    </style:style>
    <style:style style:name="P104" style:parent-style-name="Listenabsatz" style:list-style-name="LFO25" style:family="paragraph">
      <style:paragraph-properties fo:margin-bottom="0.0416in" fo:line-height="100%"/>
      <style:text-properties style:font-name="Fira Sans"/>
    </style:style>
    <style:style style:name="P105" style:parent-style-name="Listenabsatz" style:list-style-name="LFO25" style:family="paragraph">
      <style:paragraph-properties fo:margin-bottom="0.0416in" fo:line-height="100%"/>
      <style:text-properties style:font-name="Fira Sans"/>
    </style:style>
    <style:style style:name="P106" style:parent-style-name="Listenabsatz" style:list-style-name="LFO25" style:family="paragraph">
      <style:paragraph-properties fo:margin-bottom="0.0416in" fo:line-height="100%"/>
      <style:text-properties style:font-name="Fira Sans"/>
    </style:style>
    <style:style style:name="P107" style:parent-style-name="Standard" style:family="paragraph">
      <style:paragraph-properties fo:margin-bottom="0.0416in" fo:line-height="100%"/>
      <style:text-properties style:font-name="Fira Sans"/>
    </style:style>
    <style:style style:name="P108" style:parent-style-name="Standard" style:family="paragraph">
      <style:paragraph-properties fo:text-align="center" fo:margin-bottom="0.0416in" fo:line-height="100%"/>
      <style:text-properties style:font-name="Fira Sans" fo:font-weight="bold" style:font-weight-asian="bold"/>
    </style:style>
    <style:style style:name="P109" style:parent-style-name="Standard" style:family="paragraph">
      <style:paragraph-properties fo:text-align="center" fo:margin-bottom="0.0416in" fo:line-height="100%"/>
      <style:text-properties style:font-name="Fira Sans" fo:font-weight="bold" style:font-weight-asian="bold"/>
    </style:style>
    <style:style style:name="P110" style:parent-style-name="Listenabsatz" style:list-style-name="LFO26" style:family="paragraph">
      <style:paragraph-properties fo:margin-bottom="0.0416in" fo:line-height="100%"/>
      <style:text-properties style:font-name="Fira Sans"/>
    </style:style>
    <style:style style:name="P111" style:parent-style-name="Listenabsatz" style:list-style-name="LFO26" style:family="paragraph">
      <style:paragraph-properties fo:margin-bottom="0.0416in" fo:line-height="100%"/>
      <style:text-properties style:font-name="Fira Sans"/>
    </style:style>
    <style:style style:name="P112" style:parent-style-name="Standard" style:family="paragraph">
      <style:paragraph-properties fo:margin-bottom="0.0416in" fo:line-height="100%"/>
      <style:text-properties style:font-name="Fira Sans"/>
    </style:style>
    <style:style style:name="P113" style:parent-style-name="Standard" style:family="paragraph">
      <style:paragraph-properties fo:text-align="center" fo:margin-bottom="0.0416in" fo:line-height="100%"/>
      <style:text-properties style:font-name="Fira Sans" fo:font-weight="bold" style:font-weight-asian="bold" style:font-weight-complex="bold"/>
    </style:style>
    <style:style style:name="P114" style:parent-style-name="Standard" style:family="paragraph">
      <style:paragraph-properties fo:text-align="center" fo:margin-bottom="0.0416in" fo:line-height="100%"/>
      <style:text-properties style:font-name="Fira Sans" fo:font-weight="bold" style:font-weight-asian="bold" style:font-weight-complex="bold"/>
    </style:style>
    <style:style style:name="P115" style:parent-style-name="Listenabsatz" style:list-style-name="LFO27" style:family="paragraph">
      <style:paragraph-properties fo:margin-bottom="0.0416in" fo:line-height="100%"/>
      <style:text-properties style:font-name="Fira Sans"/>
    </style:style>
    <style:style style:name="P116" style:parent-style-name="Listenabsatz" style:list-style-name="LFO27" style:family="paragraph">
      <style:paragraph-properties fo:margin-bottom="0.0416in" fo:line-height="100%"/>
      <style:text-properties style:font-name="Fira Sans"/>
    </style:style>
    <style:style style:name="P117" style:parent-style-name="Standard" style:family="paragraph">
      <style:paragraph-properties fo:margin-bottom="0.0416in" fo:line-height="100%"/>
      <style:text-properties style:font-name="Fira Sans"/>
    </style:style>
    <style:style style:name="P118" style:parent-style-name="Standard" style:family="paragraph">
      <style:paragraph-properties fo:text-align="center" fo:margin-bottom="0.0416in" fo:line-height="100%"/>
      <style:text-properties style:font-name="Fira Sans" fo:font-weight="bold" style:font-weight-asian="bold"/>
    </style:style>
    <style:style style:name="P119" style:parent-style-name="Standard" style:family="paragraph">
      <style:paragraph-properties fo:text-align="center" fo:margin-bottom="0.0416in" fo:line-height="100%"/>
      <style:text-properties style:font-name="Fira Sans" fo:font-weight="bold" style:font-weight-asian="bold"/>
    </style:style>
    <style:style style:name="P120" style:parent-style-name="Standard" style:family="paragraph">
      <style:paragraph-properties fo:margin-bottom="0.0416in" fo:line-height="100%"/>
      <style:text-properties style:font-name="Fira Sans"/>
    </style:style>
    <style:style style:name="P121" style:parent-style-name="Standard" style:family="paragraph">
      <style:paragraph-properties fo:margin-bottom="0.0416in" fo:line-height="100%"/>
      <style:text-properties style:font-name="Fira Sans"/>
    </style:style>
    <style:style style:name="P122" style:parent-style-name="Standard" style:family="paragraph">
      <style:paragraph-properties fo:margin-bottom="0.0416in" fo:line-height="100%"/>
      <style:text-properties style:font-name="Fira Sans"/>
    </style:style>
    <style:style style:name="P123" style:parent-style-name="Standard" style:family="paragraph">
      <style:paragraph-properties fo:text-align="center" fo:margin-bottom="0.0416in" fo:line-height="100%"/>
    </style:style>
    <style:style style:name="T124" style:parent-style-name="Absatz-Standardschriftart" style:family="text">
      <style:text-properties style:font-name="Fira Sans" fo:font-weight="bold" style:font-weight-asian="bold"/>
    </style:style>
    <style:style style:name="T125" style:parent-style-name="Absatz-Standardschriftart" style:family="text">
      <style:text-properties style:font-name="Fira Sans" fo:font-weight="bold" style:font-weight-asian="bold"/>
    </style:style>
    <style:style style:name="T126" style:parent-style-name="Absatz-Standardschriftart" style:family="text">
      <style:text-properties style:font-name="Fira Sans" fo:font-weight="bold" style:font-weight-asian="bold"/>
    </style:style>
    <style:style style:name="T127" style:parent-style-name="Absatz-Standardschriftart" style:family="text">
      <style:text-properties style:font-name="Fira Sans" fo:font-weight="bold" style:font-weight-asian="bold"/>
    </style:style>
    <style:style style:name="T128" style:parent-style-name="Absatz-Standardschriftart" style:family="text">
      <style:text-properties style:font-name="Fira Sans" fo:font-weight="bold" style:font-weight-asian="bold" style:font-weight-complex="bold"/>
    </style:style>
    <style:style style:name="T129" style:parent-style-name="Absatz-Standardschriftart" style:family="text">
      <style:text-properties style:font-name="Fira Sans"/>
    </style:style>
    <style:style style:name="T130" style:parent-style-name="Absatz-Standardschriftart" style:family="text">
      <style:text-properties style:font-name="Fira Sans" fo:font-weight="bold" style:font-weight-asian="bold"/>
    </style:style>
    <style:style style:name="P131" style:parent-style-name="Standard" style:family="paragraph">
      <style:paragraph-properties fo:margin-bottom="0.0416in" fo:line-height="100%"/>
      <style:text-properties style:font-name="Fira Sans"/>
    </style:style>
    <style:style style:name="P132" style:parent-style-name="Standard" style:family="paragraph">
      <style:paragraph-properties fo:margin-bottom="0.0416in" fo:line-height="100%"/>
      <style:text-properties style:font-name="Fira Sans"/>
    </style:style>
    <style:style style:name="P133" style:parent-style-name="Standard" style:family="paragraph">
      <style:paragraph-properties fo:margin-bottom="0.0416in" fo:line-height="100%"/>
      <style:text-properties style:font-name="Fira Sans"/>
    </style:style>
    <style:style style:name="P134" style:parent-style-name="Standard" style:family="paragraph">
      <style:paragraph-properties fo:margin-bottom="0.0416in" fo:line-height="100%"/>
      <style:text-properties style:font-name="Fira Sans"/>
    </style:style>
    <style:style style:name="P135" style:parent-style-name="Standard" style:family="paragraph">
      <style:paragraph-properties fo:margin-bottom="0.0416in" fo:line-height="100%"/>
      <style:text-properties style:font-name="Fira Sans"/>
    </style:style>
    <style:style style:name="P136" style:parent-style-name="Standard" style:family="paragraph">
      <style:paragraph-properties fo:margin-bottom="0.0416in" fo:line-height="100%"/>
      <style:text-properties style:font-name="Fira Sans"/>
    </style:style>
    <style:style style:name="P137" style:parent-style-name="Standard" style:family="paragraph">
      <style:paragraph-properties fo:margin-bottom="0.0416in" fo:line-height="100%"/>
      <style:text-properties style:font-name="Fira Sans"/>
    </style:style>
    <style:style style:name="P138" style:parent-style-name="Standard" style:family="paragraph">
      <style:paragraph-properties fo:margin-bottom="0.0416in" fo:line-height="100%"/>
      <style:text-properties style:font-name="Fira Sans"/>
    </style:style>
    <style:style style:name="P139" style:parent-style-name="Standard" style:family="paragraph">
      <style:paragraph-properties fo:margin-bottom="0.0416in" fo:line-height="100%"/>
      <style:text-properties style:font-name="Fira Sans"/>
    </style:style>
    <style:style style:name="P140" style:parent-style-name="Standard" style:family="paragraph">
      <style:paragraph-properties fo:margin-bottom="0.0416in" fo:line-height="100%"/>
      <style:text-properties style:font-name="Fira Sans"/>
    </style:style>
    <style:style style:name="P141" style:parent-style-name="Standard" style:family="paragraph">
      <style:paragraph-properties fo:margin-bottom="0.0416in" fo:line-height="100%"/>
      <style:text-properties style:font-name="Fira Sans"/>
    </style:style>
  </office:automatic-styles>
  <office:body>
    <office:text text:use-soft-page-breaks="true">
      <text:p text:style-name="P1">Muster-Geschäftsordnung für eine Kinder- und Jugendvertretung in einer Kirchengemeinde<text:s/>- Entwurf</text:p>
      <text:p text:style-name="P3"><text:s/></text:p>
      <text:p text:style-name="P4">§<text:s/>1<text:s/><text:s/>Auftrag</text:p>
      <text:p text:style-name="P5"/>
      <text:p text:style-name="P6">(1)<text:s/>Die<text:s/>Evangelische Jugend Musterstadt<text:s/>beruft sich auf Jesus Christus. Sie glaubt an die befreiende Wirkung des Evangeliums. Evangelische Jugendarbeit<text:s/>ist geprägt von der Wechselbeziehung zwischen dem Evangelium und der alltäglichen Situation der Kinder und Jugendlichen in unserer Gesellschaft.<text:s/></text:p>
      <text:p text:style-name="P7"><text:span text:style-name="T8">Raum für eine Selbstbeschreibung</text:span><text:span text:style-name="T9"><text:s/></text:span><text:span text:style-name="T10"><text:line-break/></text:span><text:span text:style-name="T11">(z. B.<text:s/></text:span><text:span text:style-name="T12">Evangelische Jugend</text:span><text:span text:style-name="T13">arbeit</text:span><text:span text:style-name="T14"><text:s/>ist ein offenes Angebot an junge Menschen mit dem Anspruch, Vertrauen auf Gott, gelebten Glauben, Gemeinschaftserfahrungen, Selbstorganisation der Jugend, soziales Engagement, politisches Profil und die Hoffnung auf eine Zukunft in Frieden und Gerechtigkeit zu vermitteln und umzusetzen</text:span><text:span text:style-name="T15">)</text:span></text:p>
      <text:p text:style-name="P16">(2)<text:s/>Evangelische Jugend Musterstadt<text:s/>versteht sich als<text:s/>Kinder- und Jugendvertretung der Evangelischen Kirchengemeinde<text:s/>Musterstadt. In ihr<text:s/>schließen sich junge Menschen zusammen, um ihre Anliegen und Interessen zu vertreten und<text:s/>die Arbeit mit<text:s/>Kindern<text:s/>und Jugendlichen<text:s/>selbst zu organisieren, gemeinschaftlich zu gestalten und mitzuverantworten<text:s/>(Jugendverbandsarbeit i. S. d. § 12 SGB VIII).<text:s/></text:p>
      <text:p text:style-name="P17"/>
      <text:p text:style-name="P18">§<text:s/>2 Zusammensetzung</text:p>
      <text:p text:style-name="P19"/>
      <text:list text:style-name="LFO16" text:continue-numbering="true">
        <text:list-item>
          <text:p text:style-name="P20">Zur<text:s/>Evangelischen Jugend Musterstadt<text:s/>gehören alle Kinder, Jugendlichen und jungen<text:s/>Volljährigen<text:s/>im Alter zwischen 6 und 27 Jahren, die Mitglied der Evangelischen Kirchengemeinde<text:s/>Musterstadt<text:s/>sind.</text:p>
        </text:list-item>
        <text:list-item>
          <text:p text:style-name="P21">Unabhängig von ihrer Religion sind weitere Mitglieder:</text:p>
          <text:list text:continue-numbering="true">
            <text:list-item>
              <text:p text:style-name="P22">Kinder, Jugendliche, junge<text:s/>Volljährige,<text:s/>die regelmäßig an den Angeboten der<text:s/>Evangelischen Jugend Musterstadt<text:s/>teilnehmen und nicht Mitglied der Evangelischen Kirchengemeinde<text:s/>Musterstadt<text:s/>sind sowie<text:s/></text:p>
            </text:list-item>
            <text:list-item>
              <text:p text:style-name="P23">die<text:s/>an den Angeboten<text:s/>der<text:s/>Evangelischen Jugend Musterstadt<text:s/>mitwirkenden<text:s/>Menschen – unabhängig von ihrem Alter.</text:p>
            </text:list-item>
          </text:list>
        </text:list-item>
      </text:list>
      <text:p text:style-name="P24"/>
      <text:p text:style-name="P25">§<text:s/>3 Aufgaben und Zuständigkeiten der<text:s/>Evangelischen Jugend Musterstadt</text:p>
      <text:p text:style-name="P26"/>
      <text:list text:style-name="LFO16" text:continue-numbering="true">
        <text:list-item>
          <text:p text:style-name="P27">Die<text:s/>Evangelische Jugend Musterstadt<text:s/>nimmt<text:s/>ihre Aufgaben<text:s/>durch Beratung und Beschlussfassung wahr. Sie erfüllt diesen Auftrag unbeschadet der Verantwortung der Leitungsorgane<text:s/>der Evangelischen Kirchengemeinde<text:s/>Musterstadt<text:s/>im Rahmen dieser<text:s/>Geschäftsordnung<text:s/>selbstständig.</text:p>
        </text:list-item>
        <text:list-item>
          <text:p text:style-name="P28">Sie hat folgende Aufgaben:</text:p>
          <text:list text:continue-numbering="true">
            <text:list-item>
              <text:p text:style-name="P29">Vertretung der Interessen der<text:s/>jungen Menschen in der Kirchengemeinde Musterstadt (unter anderem Abgabe von Stellungnahmen),<text:s/></text:p>
            </text:list-item>
            <text:list-item>
              <text:p text:style-name="P30">Entwicklung und Durchführung von eigenen Angeboten und Projekten in der<text:s/>kirchlichen<text:s/>Arbeit<text:s/>mit<text:s/>jungen Menschen,<text:s/>wobei sie mit der<text:s/>für die Jugendarbeit in der<text:s/>Evangelischen Kirchengemeinde<text:s/>Musterstadt<text:s/>verantwortlichen beruflich beschäftigten Person<text:s/>konstruktiv und vertrauensvoll<text:s/>zusammenarbeitet,</text:p>
            </text:list-item>
            <text:list-item>
              <text:p text:style-name="P31">Verfügung über die öffentlichen Mittel, die der<text:s/>Kinder- und Jugendvertretung der<text:s/>Evangelischen<text:s/>Kirchengemeinde<text:s/>Musterstadt<text:s/>nach § 12 Absatz 1 SBG VIII gewährt werden,</text:p>
            </text:list-item>
            <text:list-item>
              <text:p text:style-name="P32">Verfügung über die Mittel, die der<text:s/>Kinder- und Jugendvertretung<text:s/>von der<text:s/>Evangelischen<text:s/>Kirchengemeinde<text:s/>Musterstadt<text:s/>oder anderen Zuschussgebern zur selbstständigen Bewirtschaftung zur Verfügung gestellt werden,</text:p>
            </text:list-item>
            <text:list-item>
              <text:p text:style-name="P33">Vorschlagsrecht für<text:s/>junge Mitglieder<text:s/>des Presbyteriums<text:s/>und des Fachausschusses für die Arbeit mit Kindern und Jugendlichen<text:s/>der Evangelischen Kirchengemeinde<text:s/>Musterstadt<text:s/>nach dem kirchlichen Recht,</text:p>
            </text:list-item>
            <text:list-item>
              <text:p text:style-name="P34">Mitwirkung<text:s/>bei personellen Entscheidungen im Bereich der<text:s/>kirchlichen<text:s/>Arbeit mit<text:s/>jungen Menschen, wobei das Benehmen mit dem Presbyterium anzustreben ist,</text:p>
            </text:list-item>
            <text:list-item>
              <text:p text:style-name="P35">Mitwirkung in der kirchlichen Kinder- und Jugendvertretung im Kirchenkreis nach deren Geschäftsordnung,</text:p>
            </text:list-item>
            <text:list-item>
              <text:p text:style-name="P36">Entsendung von Vertreterinnen und Vertretern in folgende Gremien:<text:s/></text:p>
            </text:list-item>
            <text:list-item>
              <text:p text:style-name="P37">Wahl von Menschen, die<text:s/>den beschlussmäßigen Mitteleinsatz prüfen (Kassenprüfung).</text:p>
            </text:list-item>
          </text:list>
        </text:list-item>
      </text:list>
      <text:p text:style-name="P38"/>
      <text:p text:style-name="P39">§ 4 Organe, Beschlussfassung, Wahlen</text:p>
      <text:p text:style-name="P40"/>
      <text:list text:style-name="LFO18" text:continue-numbering="true">
        <text:list-item>
          <text:p text:style-name="P41">Die<text:s/>Evangelische Jugend Musterstadt<text:s/>hat folgende Organe:</text:p>
          <text:list text:continue-numbering="true">
            <text:list-item>
              <text:p text:style-name="P42">die Vollversammlung</text:p>
            </text:list-item>
            <text:list-item>
              <text:p text:style-name="P43">den Vorstand.</text:p>
            </text:list-item>
          </text:list>
        </text:list-item>
        <text:list-item>
          <text:p text:style-name="P44">In den Organen<text:s/>sind Kinder ab 6 Jahren<text:s/>stimmberechtigt. Wählbar sind junge Menschen ab 13<text:s/>Jahren.<text:s/></text:p>
        </text:list-item>
        <text:list-item>
          <text:p text:style-name="P45">Wenn ein Mitglied eines Organs während seiner Amtszeit das 27. Lebensjahr vollendet, behält es seine Position bis zum Ende der Amtszeit.</text:p>
        </text:list-item>
      </text:list>
      <text:p text:style-name="P46"/>
      <text:p text:style-name="P47">§ 5 Beschlüsse und Wahlen</text:p>
      <text:p text:style-name="P48"/>
      <text:list text:style-name="LFO20" text:continue-numbering="true">
        <text:list-item>
          <text:p text:style-name="P49">Beschlüsse werden mit einfacher Mehrheit der anwesenden stimmberechtigten Mitglieder gefasst, soweit diese<text:s/>Geschäftsordnung nicht<text:s/>etwas anderes<text:s/>vorschreibt.<text:s/></text:p>
        </text:list-item>
        <text:list-item>
          <text:p text:style-name="P50">Bei Wahlen entscheidet die einfache Mehrheit der anwesenden Stimmberechtigten.<text:s/></text:p>
        </text:list-item>
        <text:list-item>
          <text:p text:style-name="P51">Kommt eine Wahl im ersten Wahlgang nicht zustande, wird ein zweiter Wahlgang durchgeführt. Entfällt auf zwei Vorgeschlagene je die Hälfte der Stimmen der anwesenden Stimmberechtigten, so entscheidet<text:s/>abweichend von Absatz 4 das Los.<text:s/></text:p>
        </text:list-item>
        <text:list-item>
          <text:p text:style-name="P52">Kommt auch im zweiten Wahlgang eine Wahl nicht zustande, findet eine Stichwahl statt. Bei mehr als zwei Vorgeschlagenen wird die Stichwahl zwischen den beiden Vorgeschlagenen durchgeführt, die im zweiten Wahlgang die meisten Stimmen erhalten haben. Gewählt ist, wer die meisten Stimmen erhält. Bei Stimmgleichheit entscheidet das Los.</text:p>
        </text:list-item>
        <text:list-item>
          <text:p text:style-name="P53">Nach dem<text:s/>zweiten<text:s/>Wahlgang kann der Abbruch<text:s/>des Wahlverfahrens<text:s/>beantragt werden. Wird der Antrag angenommen, so ist die Wahl beendet.<text:s/></text:p>
        </text:list-item>
        <text:list-item>
          <text:p text:style-name="P54">Einem Antrag auf geheime Abstimmung im Rahmen von Beschlussfassungen und Wahlen ist stattzugeben.</text:p>
        </text:list-item>
      </text:list>
      <text:p text:style-name="P55"/>
      <text:p text:style-name="P56">§<text:s/>6 Vollversammlung</text:p>
      <text:p text:style-name="P57"/>
      <text:list text:style-name="LFO22" text:continue-numbering="true">
        <text:list-item>
          <text:p text:style-name="P58">Die ordentliche<text:s/>Versammlung aller Mitglieder der Kinder-<text:s/>und Jugendvertretung (Vollversammlung)<text:s/>wird mindestens einmal im Jahr durch den Vorstand einberufen. Die Einladung erfolgt durch öffentliche ortsübliche Bekanntgabe, insbesondere auf der Homepage der Evangelischen Kirchengemeinde<text:s/>Musterstadt<text:s/>oder<text:s/>auf den Social-Media-Kanälen der Evangelischen<text:s/>Kirchengemeinde<text:s/>Musterstadt<text:s/>oder<text:s/>durch Aushang im Schaukasten<text:s/>oder durch Abkündigung im Gottesdienst.</text:p>
        </text:list-item>
        <text:list-item>
          <text:p text:style-name="P59">Eine außerordentliche Vollversammlung ist vom Vorstand einzuberufen, wenn dies mindestens von<text:s/>XX<text:s/>Mitgliedern beim Vorstand beantragt wird.<text:s/></text:p>
        </text:list-item>
        <text:list-item>
          <text:p text:style-name="P60">Die Teilnahme von Gästen ist zulässig.<text:s/>Sie haben das Rederecht.<text:s/>Auf Antrag können Gäste von der Teilnahme an der Versammlung oder von der Beratung zu einzelnen Tagesordnungspunkten ausgeschlossen werden.</text:p>
        </text:list-item>
        <text:list-item>
          <text:p text:style-name="P61">Zu Beginn der Vollversammlung haben die Anwesenden sich unter Angabe<text:s/>von Namen,<text:s/>Anschrift, Alter und Status (Mitglied bzw. Gast) in eine Anwesenheitsliste einzutragen.<text:s/>Ebenfalls kenntlich zu machen ist, ob<text:s/>sie<text:s/>Mitglied<text:s/>in einer der Gliedkirchen der<text:s/>Evangelischen Kirche in Deutschland<text:s/>sind.</text:p>
        </text:list-item>
        <text:list-item>
          <text:p text:style-name="P62">Zu Beginn der Versammlung ist<text:s/>von der Versammlungsleitung<text:s/>die Beschlussfähigkeit festzustellen.<text:s/>Die Vollversammlung ist beschlussfähig, wenn<text:s/>mindestens sieben stimmberechtigte Mitglieder anwesend sind und die<text:s/>nachgenannten<text:s/>Voraussetzungen erfüllt sind:</text:p>
          <text:list text:continue-numbering="true">
            <text:list-item>
              <text:p text:style-name="P63">a) Menschen, die Mitglied einer Gliedkirche der Evangelischen Kirche in Deutschland sind, müssen<text:s/>die einfache Mehrheit<text:s/>der<text:s/>anwesenden<text:s/>stimmberechtigten<text:s/>Mitglieder<text:s/>darstellen.</text:p>
            </text:list-item>
            <text:list-item>
              <text:p text:style-name="P64">b) Junge Menschen im Alter zwischen 6 und 27 Jahren müssen<text:s/>zwei Drittel<text:s/>der<text:s/>anwesenden<text:s/>stimmberechtigten<text:s/>Mitglieder<text:s/>darstellen.<text:s/></text:p>
            </text:list-item>
          </text:list>
        </text:list-item>
        <text:list-item>
          <text:p text:style-name="P65">Ist die Beschlussfähigkeit<text:s/>zu Beginn der Vollversammlung<text:s/>aufgrund eines der in Absatz 5 Satz 2<text:s/>lit.<text:s/>b)<text:s/><text:s/>genannten Grundes<text:s/>nicht gegeben, so<text:s/>entscheidet<text:s/>unter denjenigen<text:s/>Mitgliedern,<text:s/>die nicht unter Absatz<text:s/>5<text:s/>Satz 2<text:s/>lit. b)<text:s/>fallen, das Los darüber, wer von ihnen bei dieser Versammlung in den Gaststatus wechselt.</text:p>
        </text:list-item>
        <text:list-item>
          <text:p text:style-name="P66">Von der Verhandlung der Vollversammlung wird eine Niederschrift angefertigt.</text:p>
        </text:list-item>
      </text:list>
      <text:p text:style-name="P67"/>
      <text:p text:style-name="P68">§ 7<text:s/>Aufgaben der Vollversammlung</text:p>
      <text:p text:style-name="P69"/>
      <text:list text:style-name="LFO23" text:continue-numbering="true">
        <text:list-item>
          <text:p text:style-name="P70">Die Vollversammlung<text:s/><text:bookmark-start text:name="_Hlk167872092"/>nimmt alle Aufgaben der<text:s/>Evangelische Jugend Musterstadt<text:s/>wahr, soweit sie nicht durch diese Geschäftsordnung auf ein anderes Organ übertragen sind.<text:s/>Nicht übertragen werden können:<text:bookmark-end text:name="_Hlk167872092"/></text:p>
          <text:list text:continue-numbering="true">
            <text:list-item>
              <text:p text:style-name="P71">Entwicklung von und die Entscheidung zu Positionen, die die Interessen von jungen Menschen vertreten,</text:p>
            </text:list-item>
            <text:list-item>
              <text:p text:style-name="P72">Wahl des Vorstands,</text:p>
            </text:list-item>
            <text:list-item>
              <text:p text:style-name="P73"><text:bookmark-start text:name="_Hlk167871696"/>Vorschlagsrecht für junge Mitglieder des Presbyteriums und des Fachausschusses für die Arbeit mit Kindern und Jugendlichen der Evangelischen Kirchengemeinde<text:s/>Musterstadt<text:s/>nach dem kirchlichen Recht,<text:bookmark-end text:name="_Hlk167871696"/></text:p>
            </text:list-item>
            <text:list-item>
              <text:p text:style-name="P74">Wahl von<text:s/>Mitwirkenden<text:s/>in<text:s/>der<text:s/>Kinder- und Jugendvertretung des Evangelischen Kirchenkreises<text:s/>Musterstadt,</text:p>
            </text:list-item>
            <text:list-item>
              <text:p text:style-name="P75">Entscheidungen über Mandatierungen,</text:p>
            </text:list-item>
            <text:list-item>
              <text:p text:style-name="P76">Wahl von Kassenprüfenden,<text:s/></text:p>
            </text:list-item>
            <text:list-item>
              <text:p text:style-name="P77">Entwicklung und Beschlussfassung über die Grundzüge der inhaltlichen Schwerpunkte der Jugendverbandsarbeit,<text:s/></text:p>
            </text:list-item>
            <text:list-item>
              <text:p text:style-name="P78">Beschlussfassung über die Änderung dieser Geschäftsordnung.</text:p>
            </text:list-item>
          </text:list>
        </text:list-item>
        <text:list-item>
          <text:p text:style-name="P79">Die Änderung dieser Geschäftsordnung bedarf der Anwesenheit von mindestens sieben<text:s/>stimmberechtigten<text:s/>Mitgliedern der Kirchengemeinde<text:s/>und einer Mehrheit von<text:s/>zwei Dritteln<text:s/>der bei der Abstimmung anwesenden stimmberechtigten Mitglieder.<text:s/>Die geänderte Geschäftsordnung ist dem Presbyterium der Evangelischen Kirchengemeinde<text:s/>Musterstadt<text:s/>zur Kenntnis zu geben.</text:p>
        </text:list-item>
      </text:list>
      <text:p text:style-name="P80"/>
      <text:p text:style-name="P81">§ 8<text:s/>Vorstand</text:p>
      <text:p text:style-name="P82"/>
      <text:list text:style-name="LFO24" text:continue-numbering="true">
        <text:list-item>
          <text:p text:style-name="P83">Der Vorstand besteht aus<text:s/>XXX<text:s/>von der Vollversammlung gewählten<text:s/>Mitgliedern:</text:p>
        </text:list-item>
        <text:list-item>
          <text:p text:style-name="P84">Die einfache Mehrheit<text:s/>der gewählten Vorstandsmitglieder<text:s/>muss zum Zeitpunkt der Wahl Mitglied einer Gliedkirche der Evangelischen Kirche in Deutschland sein.<text:s/>Zwei Drittel<text:s/>der gewählten Vorstandsmitglieder dürfen zum Zeitpunkt ihrer Wahl das 27. Lebensjahr nicht vollendet haben.<text:s/></text:p>
        </text:list-item>
        <text:list-item>
          <text:p text:style-name="P85">Die für die Jugendarbeit in der Evangelischen Kirchengemeinde<text:s/>Musterstadt beruflich beschäftigte Person<text:s/>nimmt mit beratender Stimme an den Vorstandssitzungen teil.<text:s/></text:p>
        </text:list-item>
        <text:list-item>
          <text:p text:style-name="P86">Sachkundige Personen können zu Vorstandssitzungen eingeladen werden.</text:p>
        </text:list-item>
        <text:list-item>
          <text:p text:style-name="P87">Die Amtszeit von Vorstandsmitgliedern beträgt<text:s/>XX<text:s/>Jahre. Wiederwahl ist zulässig. Scheidet ein Mitglied des Vorstands vor Ablauf seiner Amtszeit aus dem Vorstand aus, findet bei der nächsten Vollversammlung eine Nachwahl statt.<text:s/></text:p>
        </text:list-item>
        <text:list-item>
          <text:p text:style-name="P88">Der Vorstand tritt in der Regel monatlich außerhalb der Schulferien zusammen.</text:p>
        </text:list-item>
        <text:list-item>
          <text:p text:style-name="P89">Der Vorstand wählt aus seiner Mitte eine Sprecherin<text:s/>oder einen Sprecher<text:s/>und zwei Stellvertretungen.</text:p>
        </text:list-item>
        <text:list-item>
          <text:p text:style-name="P90">Zu den Vorstandssitzungen ist spätestens sieben Tage vor dem festgesetzten Zeitpunkt unter Angabe der Tagesordnung einzuladen.</text:p>
        </text:list-item>
        <text:list-item>
          <text:p text:style-name="P91">Der Vorstand ist beschlussfähig, wenn mehr als die Hälfte seiner stimmberechtigten Mitglieder anwesend ist.<text:s/></text:p>
        </text:list-item>
        <text:list-item>
          <text:p text:style-name="P92">Sitzungen des Vorstands können auch in digitaler Form stattfinden.<text:s/>Für mögliche geheime Abstimmungen in digitalen Sitzungen sind durch Einsatz geeigneter Tools die Voraussetzungen zu schaffen.</text:p>
        </text:list-item>
      </text:list>
      <text:p text:style-name="P93"/>
      <text:p text:style-name="P94">§ 9<text:s/>Aufgaben des Vorstands</text:p>
      <text:p text:style-name="P95"/>
      <text:list text:style-name="LFO25" text:continue-numbering="true">
        <text:list-item>
          <text:p text:style-name="P96">Der Vorstand hat folgende Aufgaben und Zuständigkeiten:</text:p>
          <text:list text:continue-numbering="true">
            <text:list-item>
              <text:p text:style-name="P97">Vertretung der Belange von<text:s/>jungen Menschen<text:s/>gegenüber kirchlichen, staatlichen und sonstigen öffentlichen Stellen<text:s/>–<text:s/>gegebenenfalls<text:s/>zusammen mit anderen Jugendverbänden,</text:p>
            </text:list-item>
            <text:list-item>
              <text:p text:style-name="P98">Vertretung der Interessen der<text:s/>Kinder- und Jugendvertretung<text:s/>gegenüber anderen Jugendverbänden und im<text:s/>Jugendring,</text:p>
            </text:list-item>
            <text:list-item>
              <text:p text:style-name="P99">Verfügung über die öffentlichen Mittel, die der<text:s/>Kinder- und Jugendvertretung<text:s/>der Kirchengemeinde Musterstadt<text:s/>nach § 12 Absatz 1 SBG VIII gewährt werden,</text:p>
            </text:list-item>
            <text:list-item>
              <text:p text:style-name="P100">Verfügung über die Mittel, die der<text:s/>Kinder- und Jugendvertretung<text:s/>von der Evangelischen Kirchengemeinde<text:s/>Musterstadt<text:s/>oder anderen Zuschussgebern zur selbstständigen Bewirtschaftung zur Verfügung gestellt werden,</text:p>
            </text:list-item>
            <text:list-item>
              <text:p text:style-name="P101">Entwicklung und<text:s/>Planung<text:s/>von Angeboten und Projekten in der Arbeit mit<text:s/>jungen Menschen,</text:p>
            </text:list-item>
            <text:list-item>
              <text:p text:style-name="P102">Mitwirkung<text:s/>bei personellen Entscheidungen im Bereich der Arbeit mit Kindern, Jugendlichen und jungen<text:s/>Volljährigen<text:s/>innerhalb der Evangelischen Kirchengemeinde<text:s/>Musterstadt,</text:p>
            </text:list-item>
            <text:list-item>
              <text:p text:style-name="P103"><text:bookmark-start text:name="_Hlk167872020"/>Entwicklung<text:s/>von<text:s/>Positionen,<text:s/>die die Interessen von jungen Menschen vertreten,</text:p>
            </text:list-item>
            <text:list-item>
              <text:p text:style-name="P104"><text:bookmark-end text:name="_Hlk167872020"/>Vorbereitung<text:s/>und Leitung<text:s/>der Vollversammlung,<text:s/></text:p>
            </text:list-item>
            <text:list-item>
              <text:p text:style-name="P105">Gründung von Projektgruppen und die Benennung von Mitgliedern die darin mitarbeiten.</text:p>
            </text:list-item>
          </text:list>
        </text:list-item>
        <text:list-item>
          <text:p text:style-name="P106">Weitere Aufgaben können dem Vorstand von der Vollversammlung übertragen werden.<text:s/></text:p>
        </text:list-item>
      </text:list>
      <text:p text:style-name="P107"/>
      <text:p text:style-name="P108">§<text:s/>10 Geschäftsführung</text:p>
      <text:p text:style-name="P109"/>
      <text:list text:style-name="LFO26" text:continue-numbering="true">
        <text:list-item>
          <text:p text:style-name="P110">Die Evangelische Kirchengemeinde<text:s/>Musterstadt<text:s/>vertritt<text:s/>die<text:s/>Evangelische Jugend Musterstadt. Die Geschäftsführung wird durch<text:s/>die beruflich beschäftigte Person für die Belange der Jugendarbeit<text:s/>wahrgenommen.<text:s/></text:p>
        </text:list-item>
        <text:list-item>
          <text:p text:style-name="P111">Die Mittel des Jugendverbands werden von der Kirchengemeinde<text:s/>Musterstadt<text:s/>treuhänderisch verwaltet. Letztere verfügt darüber ausschließlich im Rahmen der von der Evangelischen Jugend Musterstadt getroffenen Beschlüsse. Der Evangelischen Jugend Musterstadt steht das Recht zu, den beschlussmäßigen Mitteleinsatz zu prüfen.<text:s/></text:p>
        </text:list-item>
      </text:list>
      <text:p text:style-name="P112"/>
      <text:p text:style-name="P113">§ 11 Zusammenarbeit mit [selbstständigen Jugendverbänden]</text:p>
      <text:p text:style-name="P114"/>
      <text:list text:style-name="LFO27" text:continue-numbering="true">
        <text:list-item>
          <text:p text:style-name="P115">Die Zusammenarbeit mit anderen Jugendverbänden erfolgt auf der Grundlage gemeinsamer Zielsetzungen und in Übereinstimmung mit den Beschlüssen der Evangelischen Jugend<text:s/>Musterstadt,<text:s/>wobei die Eigenständigkeit der jeweiligen Verbände gewahrt bleibt.</text:p>
        </text:list-item>
        <text:list-item>
          <text:p text:style-name="P116">Mit folgenden Verbänden wird zusammengearbeitet:</text:p>
        </text:list-item>
      </text:list>
      <text:p text:style-name="P117"/>
      <text:p text:style-name="P118">§ 12<text:s/>In-Kraft-Treten</text:p>
      <text:p text:style-name="P119"/>
      <text:p text:style-name="P120">Diese Geschäftsordnung wurde im Rahmen der<text:s/>Gründungsversammlung<text:s/>der<text:s/>Evangelischen Jugend Musterstadt<text:s/>am xx.xx.202x beschlossen. Sie<text:s/>tritt unmittelbar in Kraft.<text:s/></text:p>
      <text:p text:style-name="P121"/>
      <text:p text:style-name="P122"/>
      <text:p text:style-name="P123"><text:span text:style-name="T124">§ 1</text:span><text:span text:style-name="T125">3</text:span><text:span text:style-name="T126"><text:s/>Anerkennung<text:s/></text:span><text:span text:style-name="T127">der<text:s/></text:span><text:span text:style-name="T128">Evangelische Jugend Musterstadt</text:span><text:span text:style-name="T129"><text:s/></text:span><text:span text:style-name="T130">als Kinder- und Jugendvertretung</text:span></text:p>
      <text:p text:style-name="P131"/>
      <text:p text:style-name="P132">Die<text:s/>Evangelische Jugend Musterstadt<text:s/>mit der vorliegenden Geschäftsordnung ist nach § 4 KJVG vom Presbyterium der Evangelischen Kirchengemeinde Musterstadt als Einrichtung der Kirchengemeinde unter den dort genannten Voraussetzungen anzuerkennen.<text:s/></text:p>
      <text:p text:style-name="P133"/>
      <text:p text:style-name="P134"/>
      <text:p text:style-name="P135"/>
      <text:p text:style-name="P136">Ort, Datum</text:p>
      <text:p text:style-name="P137"/>
      <text:p text:style-name="P138"/>
      <text:p text:style-name="P139"/>
      <text:p text:style-name="P140">Anerkennung<text:s/>durch das<text:s/>Presbyterium<text:s/>der Evangelischen Kirchengemeinde Musterstadt<text:s/>mit Ort und Datum</text:p>
      <text:p text:style-name="P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vg:font-family="Fira Sans"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Kommentarzeichen" style:display-name="Kommentarzeichen" style:family="text" style:parent-style-name="Absatz-Standardschriftart">
      <style:text-properties fo:font-size="8pt" style:font-size-asian="8pt" style:font-size-complex="8pt"/>
    </style:style>
    <style:style style:name="Kommentartext" style:display-name="Kommentartext" style:family="paragraph" style:parent-style-name="Standard">
      <style:paragraph-properties fo:line-height="100%"/>
      <style:text-properties fo:font-size="10pt" style:font-size-asian="10pt" style:font-size-complex="10pt" fo:hyphenate="false"/>
    </style:style>
    <style:style style:name="KommentartextZchn" style:display-name="Kommentartext Zchn" style:family="text" style:parent-style-name="Absatz-Standardschriftart">
      <style:text-properties fo:font-size="10pt" style:font-size-asian="10pt" style:font-size-complex="10pt"/>
    </style:style>
    <style:style style:name="Kommentarthema" style:display-name="Kommentarthema" style:family="paragraph" style:parent-style-name="Kommentartext" style:next-style-name="Kommentartext">
      <style:text-properties fo:font-weight="bold" style:font-weight-asian="bold" style:font-weight-complex="bold" fo:hyphenate="false"/>
    </style:style>
    <style:style style:name="KommentarthemaZchn" style:display-name="Kommentarthema Zchn" style:family="text" style:parent-style-name="KommentartextZchn">
      <style:text-properties fo:font-weight="bold" style:font-weight-asian="bold" style:font-weight-complex="bold" fo:font-size="10pt" style:font-size-asian="10pt" style:font-size-complex="10pt"/>
    </style:style>
    <style:style style:name="Sprechblasentext" style:display-name="Sprechblasentext" style:family="paragraph" style:parent-style-name="Standard">
      <style:paragraph-properties fo:margin-bottom="0in" fo:line-height="100%"/>
      <style:text-properties style:font-name="Segoe UI" style:font-name-complex="Segoe UI" fo:font-size="9pt" style:font-size-asian="9pt" style:font-size-complex="9pt" fo:hyphenate="false"/>
    </style:style>
    <style:style style:name="SprechblasentextZchn" style:display-name="Sprechblasentext Zchn" style:family="text" style:parent-style-name="Absatz-Standardschriftart">
      <style:text-properties style:font-name="Segoe UI" style:font-name-complex="Segoe UI" fo:font-size="9pt" style:font-size-asian="9pt" style:font-size-complex="9pt"/>
    </style:style>
    <style:style style:name="Kopfzeile" style:display-name="Kopf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KopfzeileZchn" style:display-name="Kopfzeile Zchn" style:family="text" style:parent-style-name="Absatz-Standardschriftart"/>
    <style:style style:name="Fußzeile" style:display-name="Fuß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FußzeileZchn" style:display-name="Fußzeile Zchn" style:family="text" style:parent-style-name="Absatz-Standardschriftart"/>
    <style:style style:name="Überarbeitung" style:display-name="Überarbeitung" style:family="paragraph">
      <style:paragraph-properties fo:margin-bottom="0in" fo:line-height="100%"/>
      <style:text-properties fo:hyphenate="false"/>
    </style:style>
    <text:list-style style:name="AktuelleListe1" style:display-name="Aktuelle Liste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prefix="("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8">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9">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0">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1">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2">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4">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style:num-prefix="("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1in"/>
      </style:footer-style>
    </style:page-layout>
    <style:style style:name="P2" style:parent-style-name="Fußzeile" style:family="paragraph">
      <style:paragraph-properties fo:text-align="center"/>
    </style:style>
  </office:automatic-styles>
  <office:master-styles>
    <style:master-page style:name="MP0" style:page-layout-name="PL0">
      <style:footer>
        <text:p text:style-name="P2"><text:page-number text:fixed="false">2</text:page-number></text:p>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tefan Niewöhner</meta:initial-creator>
    <dc:creator>Rainer Steinbrecher</dc:creator>
    <meta:creation-date>2025-06-18T19:37:00Z</meta:creation-date>
    <dc:date>2025-06-18T19:37:00Z</dc:date>
    <meta:print-date>2025-06-18T19:36:00Z</meta:print-date>
    <meta:template xlink:href="Normal.dotm" xlink:type="simple"/>
    <meta:editing-cycles>2</meta:editing-cycles>
    <meta:editing-duration>PT0S</meta:editing-duration>
    <meta:user-defined meta:name="ContentTypeId">0x010100510C3DC006511A4D89C92DED4D58EA5B</meta:user-defined>
    <meta:user-defined meta:name="MediaServiceImageTags"/>
    <meta:document-statistic meta:page-count="5" meta:paragraph-count="24" meta:word-count="1711" meta:character-count="12471" meta:row-count="89" meta:non-whitespace-character-count="10784"/>
  </office:meta>
</office:document-meta>
</file>